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text-align="start" style:justify-single-word="false"/>
      <style:text-properties fo:color="#2a6099" loext:opacity="100%" fo:font-size="40pt" fo:font-weight="bold" officeooo:rsid="003ea4cb" officeooo:paragraph-rsid="001850dd" style:font-size-asian="40pt" style:font-weight-asian="bold" style:font-size-complex="40pt" style:font-weight-complex="bold"/>
    </style:style>
    <style:style style:name="P2" style:family="paragraph" style:parent-style-name="Standard">
      <style:paragraph-properties fo:text-align="center" style:justify-single-word="false"/>
      <style:text-properties fo:color="#2a6099" loext:opacity="100%" fo:font-size="40pt" fo:font-weight="bold" officeooo:rsid="0016a091" officeooo:paragraph-rsid="001850dd" style:font-size-asian="40pt" style:font-weight-asian="bold" style:font-size-complex="40pt" style:font-weight-complex="bold"/>
    </style:style>
    <style:style style:name="P3" style:family="paragraph" style:parent-style-name="Standard">
      <style:paragraph-properties fo:text-align="center" style:justify-single-word="false"/>
      <style:text-properties fo:color="#2a6099" loext:opacity="100%" fo:font-size="40pt" fo:font-weight="bold" officeooo:rsid="0020928f" officeooo:paragraph-rsid="001850dd" style:font-size-asian="40pt" style:font-weight-asian="bold" style:font-size-complex="40pt" style:font-weight-complex="bold"/>
    </style:style>
    <style:style style:name="P4" style:family="paragraph" style:parent-style-name="Standard">
      <style:paragraph-properties fo:text-align="start" style:justify-single-word="false"/>
      <style:text-properties fo:color="#2a6099" loext:opacity="100%" fo:font-size="40pt" fo:font-weight="bold" officeooo:rsid="0020928f" officeooo:paragraph-rsid="001850dd" style:font-size-asian="40pt" style:font-weight-asian="bold" style:font-size-complex="40pt" style:font-weight-complex="bold"/>
    </style:style>
    <style:style style:name="P5" style:family="paragraph" style:parent-style-name="Standard">
      <style:paragraph-properties fo:text-align="start" style:justify-single-word="false"/>
      <style:text-properties fo:color="#2a6099" loext:opacity="100%" fo:font-size="40pt" fo:font-weight="bold" officeooo:rsid="0036748c" officeooo:paragraph-rsid="001850dd" style:font-size-asian="40pt" style:font-weight-asian="bold" style:font-size-complex="40pt" style:font-weight-complex="bold"/>
    </style:style>
    <style:style style:name="P6" style:family="paragraph" style:parent-style-name="Standard">
      <style:paragraph-properties fo:text-align="start" style:justify-single-word="false"/>
      <style:text-properties fo:color="#2a6099" loext:opacity="100%" fo:font-size="40pt" fo:font-weight="bold" officeooo:rsid="003b21d1" officeooo:paragraph-rsid="001850dd" style:font-size-asian="40pt" style:font-weight-asian="bold" style:font-size-complex="40pt" style:font-weight-complex="bold"/>
    </style:style>
    <style:style style:name="P7" style:family="paragraph" style:parent-style-name="Standard">
      <style:paragraph-properties fo:text-align="start" style:justify-single-word="false"/>
      <style:text-properties fo:color="#2a6099" loext:opacity="100%" fo:font-size="40pt" fo:font-weight="bold" officeooo:rsid="003d1c40" officeooo:paragraph-rsid="001850dd" style:font-size-asian="40pt" style:font-weight-asian="bold" style:font-size-complex="40pt" style:font-weight-complex="bold"/>
    </style:style>
    <style:style style:name="P8" style:family="paragraph" style:parent-style-name="Standard">
      <style:paragraph-properties fo:text-align="start" style:justify-single-word="false"/>
      <style:text-properties fo:color="#2a6099" loext:opacity="100%" fo:font-size="40pt" fo:font-weight="bold" officeooo:rsid="003dde56" officeooo:paragraph-rsid="001850dd" style:font-size-asian="40pt" style:font-weight-asian="bold" style:font-size-complex="40pt" style:font-weight-complex="bold"/>
    </style:style>
    <style:style style:name="P9" style:family="paragraph" style:parent-style-name="Standard">
      <style:paragraph-properties fo:text-align="center" style:justify-single-word="false"/>
      <style:text-properties fo:color="#2a6099" loext:opacity="100%" fo:font-size="60pt" fo:font-weight="bold" officeooo:rsid="001f2f64" officeooo:paragraph-rsid="001850dd" style:font-size-asian="60pt" style:font-weight-asian="bold" style:font-size-complex="60pt" style:font-weight-complex="bold"/>
    </style:style>
    <style:style style:name="P10" style:family="paragraph" style:parent-style-name="Standard">
      <style:paragraph-properties fo:text-align="start" style:justify-single-word="false"/>
      <style:text-properties fo:color="#2a6099" loext:opacity="100%" fo:font-size="11.5pt" fo:font-weight="normal" officeooo:rsid="0020928f" officeooo:paragraph-rsid="001850dd" style:font-size-asian="11.5pt" style:font-weight-asian="normal" style:font-size-complex="11.5pt" style:font-weight-complex="normal"/>
    </style:style>
    <style:style style:name="P11" style:family="paragraph" style:parent-style-name="Standard">
      <style:paragraph-properties fo:text-align="start" style:justify-single-word="false"/>
      <style:text-properties fo:color="#2a6099" loext:opacity="100%" fo:font-size="11.5pt" fo:font-weight="normal" officeooo:rsid="00217e52" officeooo:paragraph-rsid="001850dd" style:font-size-asian="11.5pt" style:font-weight-asian="normal" style:font-size-complex="11.5pt" style:font-weight-complex="normal"/>
    </style:style>
    <style:style style:name="P12" style:family="paragraph" style:parent-style-name="Standard">
      <style:paragraph-properties fo:text-align="start" style:justify-single-word="false"/>
      <style:text-properties fo:color="#2a6099" loext:opacity="100%" fo:font-size="11.5pt" fo:font-weight="normal" officeooo:rsid="004f43ce" officeooo:paragraph-rsid="001850dd" style:font-size-asian="11.5pt" style:font-weight-asian="normal" style:font-size-complex="11.5pt" style:font-weight-complex="normal"/>
    </style:style>
    <style:style style:name="P13" style:family="paragraph" style:parent-style-name="Standard">
      <style:paragraph-properties fo:text-align="center" style:justify-single-word="false"/>
      <style:text-properties fo:color="#000000" loext:opacity="100%" fo:font-size="24pt" fo:font-weight="bold" officeooo:rsid="001f2f64" officeooo:paragraph-rsid="001850dd" style:font-size-asian="24pt" style:font-weight-asian="bold" style:font-size-complex="24pt" style:font-weight-complex="bold"/>
    </style:style>
    <style:style style:name="P14" style:family="paragraph" style:parent-style-name="Standard">
      <style:paragraph-properties fo:text-align="center" style:justify-single-word="false"/>
      <style:text-properties fo:color="#000000" loext:opacity="100%" fo:font-size="18pt" fo:font-weight="bold" officeooo:rsid="001f2f64" officeooo:paragraph-rsid="001850dd" style:font-size-asian="15.75pt" style:font-weight-asian="bold" style:font-size-complex="18pt" style:font-weight-complex="bold"/>
    </style:style>
    <style:style style:name="P15" style:family="paragraph" style:parent-style-name="Standard">
      <style:paragraph-properties fo:text-align="start" style:justify-single-word="false"/>
      <style:text-properties fo:color="#000000" loext:opacity="100%" fo:font-size="18pt" fo:font-weight="bold" officeooo:rsid="0020928f" officeooo:paragraph-rsid="001850dd" style:font-size-asian="15.75pt" style:font-weight-asian="bold" style:font-size-complex="18pt" style:font-weight-complex="bold"/>
    </style:style>
    <style:style style:name="P16" style:family="paragraph" style:parent-style-name="Standard">
      <style:paragraph-properties fo:text-align="center" style:justify-single-word="false"/>
      <style:text-properties fo:color="#000000" loext:opacity="100%" fo:font-size="18pt" fo:font-weight="bold" officeooo:rsid="0020928f" officeooo:paragraph-rsid="001850dd" style:font-size-asian="15.75pt" style:font-weight-asian="bold" style:font-size-complex="18pt" style:font-weight-complex="bold"/>
    </style:style>
    <style:style style:name="P17" style:family="paragraph" style:parent-style-name="Standard">
      <style:paragraph-properties fo:text-align="start" style:justify-single-word="false"/>
      <style:text-properties fo:color="#000000" loext:opacity="100%" fo:font-size="18pt" fo:font-weight="bold" officeooo:rsid="00419d61" officeooo:paragraph-rsid="001850dd" style:font-size-asian="15.75pt" style:font-weight-asian="bold" style:font-size-complex="18pt" style:font-weight-complex="bold"/>
    </style:style>
    <style:style style:name="P18" style:family="paragraph" style:parent-style-name="Standard">
      <style:paragraph-properties fo:text-align="start" style:justify-single-word="false"/>
      <style:text-properties fo:color="#000000" loext:opacity="100%" fo:font-size="18pt" fo:font-weight="bold" officeooo:rsid="0020928f" officeooo:paragraph-rsid="001850dd" style:font-size-asian="18pt" style:font-weight-asian="bold" style:font-size-complex="18pt" style:font-weight-complex="bold"/>
    </style:style>
    <style:style style:name="P19" style:family="paragraph" style:parent-style-name="Standard">
      <style:paragraph-properties fo:text-align="start" style:justify-single-word="false"/>
      <style:text-properties fo:color="#000000" loext:opacity="100%" fo:font-size="11.5pt" fo:font-weight="normal" officeooo:rsid="0020928f" officeooo:paragraph-rsid="001850dd" style:font-size-asian="11.5pt" style:font-weight-asian="normal" style:font-size-complex="11.5pt" style:font-weight-complex="normal"/>
    </style:style>
    <style:style style:name="P20" style:family="paragraph" style:parent-style-name="Standard">
      <style:paragraph-properties fo:text-align="start" style:justify-single-word="false"/>
      <style:text-properties fo:color="#000000" loext:opacity="100%" fo:font-size="11.5pt" fo:font-weight="normal" officeooo:rsid="00217e52" officeooo:paragraph-rsid="001850dd" style:font-size-asian="11.5pt" style:font-weight-asian="normal" style:font-size-complex="11.5pt" style:font-weight-complex="normal"/>
    </style:style>
    <style:style style:name="P21" style:family="paragraph" style:parent-style-name="Standard">
      <style:paragraph-properties fo:text-align="start" style:justify-single-word="false"/>
      <style:text-properties fo:color="#000000" loext:opacity="100%" fo:font-size="11.5pt" fo:font-weight="normal" officeooo:rsid="0021907e" officeooo:paragraph-rsid="001850dd" style:font-size-asian="11.5pt" style:font-weight-asian="normal" style:font-size-complex="11.5pt" style:font-weight-complex="normal"/>
    </style:style>
    <style:style style:name="P22" style:family="paragraph" style:parent-style-name="Standard">
      <style:paragraph-properties fo:text-align="start" style:justify-single-word="false"/>
      <style:text-properties fo:color="#000000" loext:opacity="100%" fo:font-size="11.5pt" fo:font-weight="normal" officeooo:rsid="00238dfe" officeooo:paragraph-rsid="001850dd" style:font-size-asian="11.5pt" style:font-weight-asian="normal" style:font-size-complex="11.5pt" style:font-weight-complex="normal"/>
    </style:style>
    <style:style style:name="P23" style:family="paragraph" style:parent-style-name="Standard">
      <style:paragraph-properties fo:text-align="start" style:justify-single-word="false"/>
      <style:text-properties fo:color="#000000" loext:opacity="100%" fo:font-size="12pt" fo:font-weight="normal" officeooo:rsid="00238dfe" officeooo:paragraph-rsid="001850dd" style:font-size-asian="12pt" style:font-weight-asian="normal" style:font-size-complex="12pt" style:font-weight-complex="normal"/>
    </style:style>
    <style:style style:name="P24" style:family="paragraph" style:parent-style-name="Standard">
      <style:paragraph-properties fo:text-align="start" style:justify-single-word="false"/>
      <style:text-properties fo:color="#000000" loext:opacity="100%" fo:font-size="12pt" fo:font-weight="normal" officeooo:rsid="00255fe2" officeooo:paragraph-rsid="001850dd" style:font-size-asian="12pt" style:font-weight-asian="normal" style:font-size-complex="12pt" style:font-weight-complex="normal"/>
    </style:style>
    <style:style style:name="P25" style:family="paragraph" style:parent-style-name="Standard">
      <style:paragraph-properties fo:text-align="start" style:justify-single-word="false"/>
      <style:text-properties fo:color="#000000" loext:opacity="100%" fo:font-size="12pt" fo:font-weight="normal" officeooo:rsid="0055be54" officeooo:paragraph-rsid="001850dd" style:font-size-asian="12pt" style:font-weight-asian="normal" style:font-size-complex="12pt" style:font-weight-complex="normal"/>
    </style:style>
    <style:style style:name="P26" style:family="paragraph" style:parent-style-name="Standard">
      <style:paragraph-properties fo:text-align="start" style:justify-single-word="false"/>
      <style:text-properties fo:color="#000000" loext:opacity="100%" fo:font-size="12pt" fo:font-weight="normal" officeooo:rsid="0056309b" officeooo:paragraph-rsid="001850dd" style:font-size-asian="12pt" style:font-weight-asian="normal" style:font-size-complex="12pt" style:font-weight-complex="normal"/>
    </style:style>
    <style:style style:name="P27" style:family="paragraph" style:parent-style-name="Standard">
      <style:paragraph-properties fo:text-align="start" style:justify-single-word="false"/>
      <style:text-properties fo:color="#000000" loext:opacity="100%" fo:font-size="12pt" fo:font-weight="normal" officeooo:rsid="002586f6" officeooo:paragraph-rsid="001850dd" style:font-size-asian="12pt" style:font-weight-asian="normal" style:font-size-complex="12pt" style:font-weight-complex="normal"/>
    </style:style>
    <style:style style:name="P28" style:family="paragraph" style:parent-style-name="Standard">
      <style:paragraph-properties fo:text-align="start" style:justify-single-word="false"/>
      <style:text-properties fo:color="#000000" loext:opacity="100%" fo:font-size="12pt" fo:font-weight="normal" officeooo:rsid="00264d39" officeooo:paragraph-rsid="001850dd" style:font-size-asian="12pt" style:font-weight-asian="normal" style:font-size-complex="12pt" style:font-weight-complex="normal"/>
    </style:style>
    <style:style style:name="P29" style:family="paragraph" style:parent-style-name="Standard">
      <style:paragraph-properties fo:text-align="start" style:justify-single-word="false"/>
      <style:text-properties fo:color="#000000" loext:opacity="100%" fo:font-size="12pt" fo:font-weight="normal" officeooo:rsid="00264d39" officeooo:paragraph-rsid="00274eef" style:font-size-asian="12pt" style:font-weight-asian="normal" style:font-size-complex="12pt" style:font-weight-complex="normal"/>
    </style:style>
    <style:style style:name="P30" style:family="paragraph" style:parent-style-name="Standard">
      <style:paragraph-properties fo:text-align="start" style:justify-single-word="false"/>
      <style:text-properties fo:color="#000000" loext:opacity="100%" fo:font-size="12pt" fo:font-weight="normal" officeooo:rsid="0027b3c3" officeooo:paragraph-rsid="001850dd" style:font-size-asian="12pt" style:font-weight-asian="normal" style:font-size-complex="12pt" style:font-weight-complex="normal"/>
    </style:style>
    <style:style style:name="P31" style:family="paragraph" style:parent-style-name="Standard">
      <style:paragraph-properties fo:text-align="start" style:justify-single-word="false"/>
      <style:text-properties fo:color="#000000" loext:opacity="100%" fo:font-size="12pt" fo:font-weight="normal" officeooo:rsid="0027b3c3" officeooo:paragraph-rsid="001ebf78" style:font-size-asian="12pt" style:font-weight-asian="normal" style:font-size-complex="12pt" style:font-weight-complex="normal"/>
    </style:style>
    <style:style style:name="P32" style:family="paragraph" style:parent-style-name="Standard">
      <style:paragraph-properties fo:text-align="start" style:justify-single-word="false"/>
      <style:text-properties fo:color="#000000" loext:opacity="100%" fo:font-size="12pt" fo:font-weight="normal" officeooo:rsid="002974bd" officeooo:paragraph-rsid="001850dd" style:font-size-asian="12pt" style:font-weight-asian="normal" style:font-size-complex="12pt" style:font-weight-complex="normal"/>
    </style:style>
    <style:style style:name="P33" style:family="paragraph" style:parent-style-name="Standard">
      <style:paragraph-properties fo:text-align="start" style:justify-single-word="false"/>
      <style:text-properties fo:color="#000000" loext:opacity="100%" fo:font-size="12pt" fo:font-weight="normal" officeooo:rsid="002974bd" officeooo:paragraph-rsid="001a09b5" style:font-size-asian="12pt" style:font-weight-asian="normal" style:font-size-complex="12pt" style:font-weight-complex="normal"/>
    </style:style>
    <style:style style:name="P34" style:family="paragraph" style:parent-style-name="Standard">
      <style:paragraph-properties fo:text-align="center" style:justify-single-word="false"/>
      <style:text-properties fo:color="#000000" loext:opacity="100%" fo:font-size="12pt" fo:font-weight="normal" officeooo:rsid="002974bd" officeooo:paragraph-rsid="001850dd" style:font-size-asian="12pt" style:font-weight-asian="normal" style:font-size-complex="12pt" style:font-weight-complex="normal"/>
    </style:style>
    <style:style style:name="P35" style:family="paragraph" style:parent-style-name="Standard">
      <style:paragraph-properties fo:text-align="center" style:justify-single-word="false"/>
      <style:text-properties fo:color="#000000" loext:opacity="100%" fo:font-size="12pt" fo:font-weight="normal" officeooo:rsid="005e723c" officeooo:paragraph-rsid="001850dd" style:font-size-asian="12pt" style:font-weight-asian="normal" style:font-size-complex="12pt" style:font-weight-complex="normal"/>
    </style:style>
    <style:style style:name="P36" style:family="paragraph" style:parent-style-name="Standard">
      <style:paragraph-properties fo:text-align="start" style:justify-single-word="false"/>
      <style:text-properties fo:color="#000000" loext:opacity="100%" fo:font-size="12pt" fo:font-weight="normal" officeooo:rsid="003269af" officeooo:paragraph-rsid="001c80ef" style:font-size-asian="12pt" style:font-weight-asian="normal" style:font-size-complex="12pt" style:font-weight-complex="normal"/>
    </style:style>
    <style:style style:name="P37" style:family="paragraph" style:parent-style-name="Standard">
      <style:paragraph-properties fo:text-align="start" style:justify-single-word="false"/>
      <style:text-properties fo:color="#000000" loext:opacity="100%" fo:font-size="12pt" fo:font-weight="normal" officeooo:rsid="00671175" officeooo:paragraph-rsid="001850dd" style:font-size-asian="12pt" style:font-weight-asian="normal" style:font-size-complex="12pt" style:font-weight-complex="normal"/>
    </style:style>
    <style:style style:name="P38" style:family="paragraph" style:parent-style-name="Standard">
      <style:paragraph-properties fo:text-align="start" style:justify-single-word="false"/>
      <style:text-properties fo:color="#000000" loext:opacity="100%" fo:font-size="12pt" fo:font-weight="normal" officeooo:rsid="00330451" officeooo:paragraph-rsid="001850dd" style:font-size-asian="12pt" style:font-weight-asian="normal" style:font-size-complex="12pt" style:font-weight-complex="normal"/>
    </style:style>
    <style:style style:name="P39" style:family="paragraph" style:parent-style-name="Standard">
      <style:paragraph-properties fo:text-align="start" style:justify-single-word="false"/>
      <style:text-properties fo:color="#000000" loext:opacity="100%" fo:font-size="12pt" fo:font-weight="normal" officeooo:rsid="003845f8" officeooo:paragraph-rsid="001850dd" style:font-size-asian="12pt" style:font-weight-asian="normal" style:font-size-complex="12pt" style:font-weight-complex="normal"/>
    </style:style>
    <style:style style:name="P40" style:family="paragraph" style:parent-style-name="Standard">
      <style:paragraph-properties fo:text-align="start" style:justify-single-word="false"/>
      <style:text-properties fo:color="#000000" loext:opacity="100%" fo:font-size="12pt" fo:font-weight="normal" officeooo:rsid="0039561b" officeooo:paragraph-rsid="001850dd" style:font-size-asian="12pt" style:font-weight-asian="normal" style:font-size-complex="12pt" style:font-weight-complex="normal"/>
    </style:style>
    <style:style style:name="P41" style:family="paragraph" style:parent-style-name="Standard">
      <style:paragraph-properties fo:text-align="start" style:justify-single-word="false"/>
      <style:text-properties fo:color="#000000" loext:opacity="100%" fo:font-size="12pt" fo:font-weight="normal" officeooo:rsid="0039561b" officeooo:paragraph-rsid="00204524" style:font-size-asian="12pt" style:font-weight-asian="normal" style:font-size-complex="12pt" style:font-weight-complex="normal"/>
    </style:style>
    <style:style style:name="P42" style:family="paragraph" style:parent-style-name="Standard">
      <style:paragraph-properties fo:text-align="start" style:justify-single-word="false"/>
      <style:text-properties fo:color="#000000" loext:opacity="100%" fo:font-size="12pt" fo:font-weight="normal" officeooo:rsid="003b21d1" officeooo:paragraph-rsid="001850dd" style:font-size-asian="12pt" style:font-weight-asian="normal" style:font-size-complex="12pt" style:font-weight-complex="normal"/>
    </style:style>
    <style:style style:name="P43" style:family="paragraph" style:parent-style-name="Standard">
      <style:paragraph-properties fo:text-align="start" style:justify-single-word="false"/>
      <style:text-properties fo:color="#000000" loext:opacity="100%" fo:font-size="12pt" fo:font-weight="normal" officeooo:rsid="006a598c" officeooo:paragraph-rsid="001850dd" style:font-size-asian="12pt" style:font-weight-asian="normal" style:font-size-complex="12pt" style:font-weight-complex="normal"/>
    </style:style>
    <style:style style:name="P44" style:family="paragraph" style:parent-style-name="Standard">
      <style:paragraph-properties fo:text-align="start" style:justify-single-word="false"/>
      <style:text-properties fo:color="#000000" loext:opacity="100%" fo:font-size="12pt" fo:font-weight="normal" officeooo:rsid="003d1c40" officeooo:paragraph-rsid="001850dd" style:font-size-asian="12pt" style:font-weight-asian="normal" style:font-size-complex="12pt" style:font-weight-complex="normal"/>
    </style:style>
    <style:style style:name="P45" style:family="paragraph" style:parent-style-name="Standard">
      <style:paragraph-properties fo:text-align="start" style:justify-single-word="false"/>
      <style:text-properties fo:color="#000000" loext:opacity="100%" fo:font-size="12pt" fo:font-weight="normal" officeooo:rsid="006b2e77" officeooo:paragraph-rsid="001850dd" style:font-size-asian="12pt" style:font-weight-asian="normal" style:font-size-complex="12pt" style:font-weight-complex="normal"/>
    </style:style>
    <style:style style:name="P46" style:family="paragraph" style:parent-style-name="Standard">
      <style:paragraph-properties fo:text-align="start" style:justify-single-word="false"/>
      <style:text-properties fo:color="#000000" loext:opacity="100%" fo:font-size="12pt" fo:font-weight="normal" officeooo:rsid="003dde56" officeooo:paragraph-rsid="001850dd" style:font-size-asian="12pt" style:font-weight-asian="normal" style:font-size-complex="12pt" style:font-weight-complex="normal"/>
    </style:style>
    <style:style style:name="P47" style:family="paragraph" style:parent-style-name="Standard">
      <style:paragraph-properties fo:text-align="start" style:justify-single-word="false"/>
      <style:text-properties fo:color="#000000" loext:opacity="100%" fo:font-size="12pt" fo:font-weight="normal" officeooo:rsid="0040083e" officeooo:paragraph-rsid="001850dd" style:font-size-asian="12pt" style:font-weight-asian="normal" style:font-size-complex="12pt" style:font-weight-complex="normal"/>
    </style:style>
    <style:style style:name="P48" style:family="paragraph" style:parent-style-name="Standard">
      <style:paragraph-properties fo:text-align="start" style:justify-single-word="false"/>
      <style:text-properties fo:color="#000000" loext:opacity="100%" fo:font-size="12pt" fo:font-weight="normal" officeooo:rsid="001a09b5" officeooo:paragraph-rsid="001c637c" style:font-size-asian="12pt" style:font-weight-asian="normal" style:font-size-complex="12pt" style:font-weight-complex="normal"/>
    </style:style>
    <style:style style:name="P49" style:family="paragraph" style:parent-style-name="Standard">
      <style:paragraph-properties fo:text-align="start" style:justify-single-word="false"/>
      <style:text-properties fo:color="#000000" loext:opacity="100%" fo:font-size="12pt" fo:font-weight="normal" officeooo:rsid="001c637c" officeooo:paragraph-rsid="001c637c" style:font-size-asian="12pt" style:font-weight-asian="normal" style:font-size-complex="12pt" style:font-weight-complex="normal"/>
    </style:style>
    <style:style style:name="P50" style:family="paragraph" style:parent-style-name="Standard">
      <style:paragraph-properties fo:text-align="start" style:justify-single-word="false"/>
      <style:text-properties fo:color="#000000" loext:opacity="100%" fo:font-size="12pt" fo:font-weight="normal" officeooo:rsid="001c637c" officeooo:paragraph-rsid="001ebf78" style:font-size-asian="12pt" style:font-weight-asian="normal" style:font-size-complex="12pt" style:font-weight-complex="normal"/>
    </style:style>
    <style:style style:name="P51" style:family="paragraph" style:parent-style-name="Standard">
      <style:paragraph-properties fo:text-align="start" style:justify-single-word="false"/>
      <style:text-properties fo:color="#000000" loext:opacity="100%" fo:font-size="12pt" fo:font-weight="normal" officeooo:rsid="001c80ef" officeooo:paragraph-rsid="001c80ef" style:font-size-asian="12pt" style:font-weight-asian="normal" style:font-size-complex="12pt" style:font-weight-complex="normal"/>
    </style:style>
    <style:style style:name="P52" style:family="paragraph" style:parent-style-name="Standard">
      <style:paragraph-properties fo:text-align="start" style:justify-single-word="false"/>
      <style:text-properties fo:color="#000000" loext:opacity="100%" fo:font-size="12pt" fo:font-weight="normal" officeooo:rsid="001cb64f" officeooo:paragraph-rsid="001cb64f" style:font-size-asian="12pt" style:font-weight-asian="normal" style:font-size-complex="12pt" style:font-weight-complex="normal"/>
    </style:style>
    <style:style style:name="P53" style:family="paragraph" style:parent-style-name="Standard">
      <style:paragraph-properties fo:text-align="start" style:justify-single-word="false"/>
      <style:text-properties fo:color="#000000" loext:opacity="100%" fo:font-size="12pt" fo:font-weight="normal" officeooo:rsid="001d4bf6" officeooo:paragraph-rsid="001d4bf6" style:font-size-asian="12pt" style:font-weight-asian="normal" style:font-size-complex="12pt" style:font-weight-complex="normal"/>
    </style:style>
    <style:style style:name="P54" style:family="paragraph" style:parent-style-name="Standard">
      <style:paragraph-properties fo:text-align="start" style:justify-single-word="false"/>
      <style:text-properties fo:color="#000000" loext:opacity="100%" fo:font-size="12pt" fo:font-weight="normal" officeooo:rsid="001ebf78" officeooo:paragraph-rsid="002ab2ca" style:font-size-asian="12pt" style:font-weight-asian="normal" style:font-size-complex="12pt" style:font-weight-complex="normal"/>
    </style:style>
    <style:style style:name="P55" style:family="paragraph" style:parent-style-name="Standard">
      <style:text-properties officeooo:rsid="0016a091" officeooo:paragraph-rsid="001850dd"/>
    </style:style>
    <style:style style:name="P56" style:family="paragraph" style:parent-style-name="Standard">
      <style:text-properties officeooo:rsid="001c389f" officeooo:paragraph-rsid="001850dd"/>
    </style:style>
    <style:style style:name="P57" style:family="paragraph" style:parent-style-name="Standard">
      <style:paragraph-properties fo:text-align="center" style:justify-single-word="false"/>
      <style:text-properties officeooo:rsid="0020928f" officeooo:paragraph-rsid="001850dd"/>
    </style:style>
    <style:style style:name="P58" style:family="paragraph" style:parent-style-name="Standard">
      <style:text-properties officeooo:paragraph-rsid="0019159b"/>
    </style:style>
    <style:style style:name="P59" style:family="paragraph" style:parent-style-name="Standard">
      <style:text-properties officeooo:rsid="0045816a" officeooo:paragraph-rsid="0019159b"/>
    </style:style>
    <style:style style:name="P60" style:family="paragraph" style:parent-style-name="Standard">
      <style:paragraph-properties fo:text-align="start" style:justify-single-word="false" style:writing-mode="lr-tb"/>
      <style:text-properties officeooo:paragraph-rsid="001a09b5"/>
    </style:style>
    <style:style style:name="P61" style:family="paragraph" style:parent-style-name="Standard">
      <style:paragraph-properties fo:text-align="start" style:justify-single-word="false" style:writing-mode="lr-tb"/>
      <style:text-properties officeooo:paragraph-rsid="00274eef"/>
    </style:style>
    <style:style style:name="P62" style:family="paragraph" style:parent-style-name="Standard">
      <style:paragraph-properties fo:text-align="start" style:justify-single-word="false" style:writing-mode="lr-tb"/>
      <style:text-properties fo:color="#000000" loext:opacity="100%" fo:font-size="12pt" fo:font-weight="normal" officeooo:rsid="00264d39" officeooo:paragraph-rsid="00274eef" style:font-size-asian="12pt" style:font-weight-asian="normal" style:font-size-complex="12pt" style:font-weight-complex="normal"/>
    </style:style>
    <style:style style:name="T1" style:family="text">
      <style:text-properties fo:color="#000000" loext:opacity="100%"/>
    </style:style>
    <style:style style:name="T2" style:family="text">
      <style:text-properties fo:color="#000000" loext:opacity="100%" fo:font-size="12pt" fo:font-weight="normal" style:font-size-asian="12pt" style:font-weight-asian="normal" style:font-size-complex="12pt" style:font-weight-complex="normal"/>
    </style:style>
    <style:style style:name="T3" style:family="text">
      <style:text-properties fo:color="#000000" loext:opacity="100%" fo:font-size="12pt" fo:font-weight="normal" officeooo:rsid="004130ff" style:font-size-asian="12pt" style:font-weight-asian="normal" style:font-size-complex="12pt" style:font-weight-complex="normal"/>
    </style:style>
    <style:style style:name="T4" style:family="text">
      <style:text-properties fo:color="#000000" loext:opacity="100%" fo:font-size="12pt" fo:font-weight="normal" officeooo:rsid="006cc3ec" style:font-size-asian="12pt" style:font-weight-asian="normal" style:font-size-complex="12pt" style:font-weight-complex="normal"/>
    </style:style>
    <style:style style:name="T5" style:family="text">
      <style:text-properties fo:color="#000000" loext:opacity="100%" fo:font-size="12pt" fo:font-weight="normal" officeooo:rsid="00238dfe" style:font-size-asian="12pt" style:font-weight-asian="normal" style:font-size-complex="12pt" style:font-weight-complex="normal"/>
    </style:style>
    <style:style style:name="T6" style:family="text">
      <style:text-properties fo:color="#000000" loext:opacity="100%" fo:font-size="12pt" fo:font-weight="normal" officeooo:rsid="002b2555" style:font-size-asian="12pt" style:font-weight-asian="normal" style:font-size-complex="12pt" style:font-weight-complex="normal"/>
    </style:style>
    <style:style style:name="T7" style:family="text">
      <style:text-properties fo:color="#000000" loext:opacity="100%" fo:font-size="12pt" fo:font-weight="normal" officeooo:rsid="003269af" style:font-size-asian="12pt" style:font-weight-asian="normal" style:font-size-complex="12pt" style:font-weight-complex="normal"/>
    </style:style>
    <style:style style:name="T8" style:family="text">
      <style:text-properties fo:color="#000000" loext:opacity="100%" fo:font-size="12pt" fo:font-weight="normal" officeooo:rsid="0060e822" style:font-size-asian="12pt" style:font-weight-asian="normal" style:font-size-complex="12pt" style:font-weight-complex="normal"/>
    </style:style>
    <style:style style:name="T9" style:family="text">
      <style:text-properties fo:color="#000000" loext:opacity="100%" fo:font-size="12pt" fo:font-weight="normal" officeooo:rsid="0036748c" style:font-size-asian="12pt" style:font-weight-asian="normal" style:font-size-complex="12pt" style:font-weight-complex="normal"/>
    </style:style>
    <style:style style:name="T10" style:family="text">
      <style:text-properties fo:color="#000000" loext:opacity="100%" fo:font-size="12pt" fo:font-weight="normal" officeooo:rsid="006a598c" style:font-size-asian="12pt" style:font-weight-asian="normal" style:font-size-complex="12pt" style:font-weight-complex="normal"/>
    </style:style>
    <style:style style:name="T11" style:family="text">
      <style:text-properties fo:color="#000000" loext:opacity="100%" fo:font-size="12pt" fo:font-weight="normal" officeooo:rsid="003dde56" style:font-size-asian="12pt" style:font-weight-asian="normal" style:font-size-complex="12pt" style:font-weight-complex="normal"/>
    </style:style>
    <style:style style:name="T12" style:family="text">
      <style:text-properties fo:color="#000000" loext:opacity="100%" fo:font-size="12pt" fo:font-weight="normal" officeooo:rsid="006b03e7" style:font-size-asian="12pt" style:font-weight-asian="normal" style:font-size-complex="12pt" style:font-weight-complex="normal"/>
    </style:style>
    <style:style style:name="T13" style:family="text">
      <style:text-properties fo:color="#000000" loext:opacity="100%" fo:font-size="12pt" fo:font-weight="normal" officeooo:rsid="006f504a" style:font-size-asian="12pt" style:font-weight-asian="normal" style:font-size-complex="12pt" style:font-weight-complex="normal"/>
    </style:style>
    <style:style style:name="T14" style:family="text">
      <style:text-properties fo:color="#000000" loext:opacity="100%" fo:font-size="12pt" fo:font-weight="normal" officeooo:rsid="006b2e77" style:font-size-asian="12pt" style:font-weight-asian="normal" style:font-size-complex="12pt" style:font-weight-complex="normal"/>
    </style:style>
    <style:style style:name="T15" style:family="text">
      <style:text-properties fo:color="#000000" loext:opacity="100%" fo:font-size="12pt" fo:font-weight="normal" officeooo:rsid="0040083e" style:font-size-asian="12pt" style:font-weight-asian="normal" style:font-size-complex="12pt" style:font-weight-complex="normal"/>
    </style:style>
    <style:style style:name="T16" style:family="text">
      <style:text-properties fo:color="#000000" loext:opacity="100%" fo:font-size="12pt" fo:font-weight="normal" officeooo:rsid="001a09b5" style:font-size-asian="12pt" style:font-weight-asian="normal" style:font-size-complex="12pt" style:font-weight-complex="normal"/>
    </style:style>
    <style:style style:name="T17" style:family="text">
      <style:text-properties fo:color="#000000" loext:opacity="100%" fo:font-size="12pt" fo:font-weight="normal" officeooo:rsid="001af749" style:font-size-asian="12pt" style:font-weight-asian="normal" style:font-size-complex="12pt" style:font-weight-complex="normal"/>
    </style:style>
    <style:style style:name="T18" style:family="text">
      <style:text-properties fo:color="#000000" loext:opacity="100%" fo:font-size="12pt" fo:font-weight="normal" officeooo:rsid="001c80ef" style:font-size-asian="12pt" style:font-weight-asian="normal" style:font-size-complex="12pt" style:font-weight-complex="normal"/>
    </style:style>
    <style:style style:name="T19" style:family="text">
      <style:text-properties fo:color="#000000" loext:opacity="100%" fo:font-size="12pt" fo:font-weight="normal" officeooo:rsid="001ebf78" style:font-size-asian="12pt" style:font-weight-asian="normal" style:font-size-complex="12pt" style:font-weight-complex="normal"/>
    </style:style>
    <style:style style:name="T20" style:family="text">
      <style:text-properties fo:color="#000000" loext:opacity="100%" fo:font-size="12pt" fo:font-weight="normal" officeooo:rsid="00206d3d" style:font-size-asian="12pt" style:font-weight-asian="normal" style:font-size-complex="12pt" style:font-weight-complex="normal"/>
    </style:style>
    <style:style style:name="T21" style:family="text">
      <style:text-properties fo:color="#000000" loext:opacity="100%" fo:font-size="12pt" fo:font-weight="normal" officeooo:rsid="0020fa7a" style:font-size-asian="12pt" style:font-weight-asian="normal" style:font-size-complex="12pt" style:font-weight-complex="normal"/>
    </style:style>
    <style:style style:name="T22" style:family="text">
      <style:text-properties fo:color="#000000" loext:opacity="100%" fo:font-size="12pt" fo:font-weight="normal" officeooo:rsid="00221c90" style:font-size-asian="12pt" style:font-weight-asian="normal" style:font-size-complex="12pt" style:font-weight-complex="normal"/>
    </style:style>
    <style:style style:name="T23" style:family="text">
      <style:text-properties fo:color="#000000" loext:opacity="100%" fo:font-size="12pt" fo:font-weight="normal" officeooo:rsid="0022daf9" style:font-size-asian="12pt" style:font-weight-asian="normal" style:font-size-complex="12pt" style:font-weight-complex="normal"/>
    </style:style>
    <style:style style:name="T24" style:family="text">
      <style:text-properties fo:color="#000000" loext:opacity="100%" fo:font-size="12pt" fo:font-weight="normal" officeooo:rsid="00274eef" style:font-size-asian="12pt" style:font-weight-asian="normal" style:font-size-complex="12pt" style:font-weight-complex="normal"/>
    </style:style>
    <style:style style:name="T25" style:family="text">
      <style:text-properties fo:color="#000000" loext:opacity="100%" fo:font-size="18pt" fo:font-weight="bold" style:font-size-asian="15.75pt" style:font-weight-asian="bold" style:font-size-complex="18pt" style:font-weight-complex="bold"/>
    </style:style>
    <style:style style:name="T26" style:family="text">
      <style:text-properties fo:color="#000000" loext:opacity="100%" fo:font-size="18pt" style:font-size-asian="15.75pt" style:font-size-complex="18pt"/>
    </style:style>
    <style:style style:name="T27" style:family="text">
      <style:text-properties fo:color="#000000" loext:opacity="100%" fo:font-size="18pt" officeooo:rsid="0036748c" style:font-size-asian="15.75pt" style:font-size-complex="18pt"/>
    </style:style>
    <style:style style:name="T28" style:family="text">
      <style:text-properties fo:color="#000000" loext:opacity="100%" officeooo:rsid="00217e52"/>
    </style:style>
    <style:style style:name="T29" style:family="text">
      <style:text-properties fo:color="#000000" loext:opacity="100%" officeooo:rsid="004778d6"/>
    </style:style>
    <style:style style:name="T30" style:family="text">
      <style:text-properties fo:color="#000000" loext:opacity="100%" officeooo:rsid="0021907e"/>
    </style:style>
    <style:style style:name="T31" style:family="text">
      <style:text-properties fo:color="#000000" loext:opacity="100%" officeooo:rsid="004a8924"/>
    </style:style>
    <style:style style:name="T32" style:family="text">
      <style:text-properties fo:color="#000000" loext:opacity="100%" officeooo:rsid="004f43ce"/>
    </style:style>
    <style:style style:name="T33" style:family="text">
      <style:text-properties fo:color="#000000" loext:opacity="100%" officeooo:rsid="001a09b5"/>
    </style:style>
    <style:style style:name="T34" style:family="text">
      <style:text-properties officeooo:rsid="0079d061"/>
    </style:style>
    <style:style style:name="T35" style:family="text">
      <style:text-properties officeooo:rsid="00238dfe"/>
    </style:style>
    <style:style style:name="T36" style:family="text">
      <style:text-properties officeooo:rsid="006734e0"/>
    </style:style>
    <style:style style:name="T37" style:family="text">
      <style:text-properties officeooo:rsid="003269af"/>
    </style:style>
    <style:style style:name="T38" style:family="text">
      <style:text-properties officeooo:rsid="0036748c"/>
    </style:style>
    <style:style style:name="T39" style:family="text">
      <style:text-properties officeooo:rsid="003ea4cb"/>
    </style:style>
    <style:style style:name="T40" style:family="text">
      <style:text-properties officeooo:rsid="006cc3ec"/>
    </style:style>
    <style:style style:name="T41" style:family="text">
      <style:text-properties fo:font-weight="bold" style:font-weight-asian="bold" style:font-weight-complex="bold"/>
    </style:style>
    <style:style style:name="T42" style:family="text">
      <style:text-properties fo:font-weight="bold" officeooo:rsid="001a24e5" style:font-weight-asian="bold" style:font-weight-complex="bold"/>
    </style:style>
    <style:style style:name="T43" style:family="text">
      <style:text-properties fo:font-weight="bold" officeooo:rsid="004e8a49" style:font-weight-asian="bold" style:font-weight-complex="bold"/>
    </style:style>
    <style:style style:name="T44" style:family="text">
      <style:text-properties fo:font-weight="bold" officeooo:rsid="00188afb" style:font-weight-asian="bold" style:font-weight-complex="bold"/>
    </style:style>
    <style:style style:name="T45" style:family="text">
      <style:text-properties fo:font-weight="bold" officeooo:rsid="0019159b" style:font-weight-asian="bold" style:font-weight-complex="bold"/>
    </style:style>
    <style:style style:name="T46" style:family="text">
      <style:text-properties fo:font-weight="bold" officeooo:rsid="001a09b5" style:font-weight-asian="bold" style:font-weight-complex="bold"/>
    </style:style>
    <style:style style:name="T47" style:family="text">
      <style:text-properties fo:font-weight="bold" officeooo:rsid="00250565" style:font-weight-asian="bold" style:font-weight-complex="bold"/>
    </style:style>
    <style:style style:name="T48" style:family="text">
      <style:text-properties officeooo:rsid="001a24e5"/>
    </style:style>
    <style:style style:name="T49" style:family="text">
      <style:text-properties officeooo:rsid="001bc973"/>
    </style:style>
    <style:style style:name="T50" style:family="text">
      <style:text-properties fo:font-style="normal" fo:font-weight="bold" officeooo:rsid="001bc973" style:font-style-asian="normal" style:font-weight-asian="bold" style:font-style-complex="normal" style:font-weight-complex="bold"/>
    </style:style>
    <style:style style:name="T51" style:family="text">
      <style:text-properties officeooo:rsid="0045816a"/>
    </style:style>
    <style:style style:name="T52" style:family="text">
      <style:text-properties fo:color="#2a6099" loext:opacity="100%" fo:font-size="40pt" fo:font-weight="bold" style:font-size-asian="40pt" style:font-weight-asian="bold" style:font-size-complex="40pt" style:font-weight-complex="bold"/>
    </style:style>
    <style:style style:name="T53" style:family="text">
      <style:text-properties officeooo:rsid="00545ded"/>
    </style:style>
    <style:style style:name="T54" style:family="text">
      <style:text-properties officeooo:rsid="004778d6"/>
    </style:style>
    <style:style style:name="T55" style:family="text">
      <style:text-properties officeooo:rsid="004f43ce"/>
    </style:style>
    <style:style style:name="T56" style:family="text">
      <style:text-properties officeooo:rsid="004a8924"/>
    </style:style>
    <style:style style:name="T57" style:family="text">
      <style:text-properties officeooo:rsid="0056309b"/>
    </style:style>
    <style:style style:name="T58" style:family="text">
      <style:text-properties officeooo:rsid="004c9d41"/>
    </style:style>
    <style:style style:name="T59" style:family="text">
      <style:text-properties officeooo:rsid="0055be54"/>
    </style:style>
    <style:style style:name="T60" style:family="text">
      <style:text-properties officeooo:rsid="002586f6"/>
    </style:style>
    <style:style style:name="T61" style:family="text">
      <style:text-properties officeooo:rsid="002974bd"/>
    </style:style>
    <style:style style:name="T62" style:family="text">
      <style:text-properties officeooo:rsid="0027b3c3"/>
    </style:style>
    <style:style style:name="T63" style:family="text">
      <style:text-properties officeooo:rsid="00264d39"/>
    </style:style>
    <style:style style:name="T64" style:family="text">
      <style:text-properties officeooo:rsid="004e8a49"/>
    </style:style>
    <style:style style:name="T65" style:family="text">
      <style:text-properties officeooo:rsid="005706cb"/>
    </style:style>
    <style:style style:name="T66" style:family="text">
      <style:text-properties fo:font-size="38pt" style:font-size-asian="38pt" style:font-size-complex="38pt"/>
    </style:style>
    <style:style style:name="T67" style:family="text">
      <style:text-properties fo:font-size="38pt" officeooo:rsid="004e8a49" style:font-size-asian="38pt" style:font-size-complex="38pt"/>
    </style:style>
    <style:style style:name="T68" style:family="text">
      <style:text-properties officeooo:rsid="002b2555"/>
    </style:style>
    <style:style style:name="T69" style:family="text">
      <style:text-properties officeooo:rsid="0060e822"/>
    </style:style>
    <style:style style:name="T70" style:family="text">
      <style:text-properties officeooo:rsid="006a598c"/>
    </style:style>
    <style:style style:name="T71" style:family="text">
      <style:text-properties fo:font-size="12pt" fo:font-weight="normal" style:font-size-asian="12pt" style:font-weight-asian="normal" style:font-size-complex="12pt" style:font-weight-complex="normal"/>
    </style:style>
    <style:style style:name="T72" style:family="text">
      <style:text-properties officeooo:rsid="006e9a4b"/>
    </style:style>
    <style:style style:name="T73" style:family="text">
      <style:text-properties officeooo:rsid="006ecbb7"/>
    </style:style>
    <style:style style:name="T74" style:family="text">
      <style:text-properties officeooo:rsid="006b03e7"/>
    </style:style>
    <style:style style:name="T75" style:family="text">
      <style:text-properties officeooo:rsid="006b2e77"/>
    </style:style>
    <style:style style:name="T76" style:family="text">
      <style:text-properties officeooo:rsid="00712bde"/>
    </style:style>
    <style:style style:name="T77" style:family="text">
      <style:text-properties officeooo:rsid="00188afb"/>
    </style:style>
    <style:style style:name="T78" style:family="text">
      <style:text-properties officeooo:rsid="001a09b5"/>
    </style:style>
    <style:style style:name="T79" style:family="text">
      <style:text-properties officeooo:rsid="001af749"/>
    </style:style>
    <style:style style:name="T80" style:family="text">
      <style:text-properties officeooo:rsid="00255fe2"/>
    </style:style>
    <style:style style:name="T81" style:family="text">
      <style:text-properties officeooo:rsid="001c637c"/>
    </style:style>
    <style:style style:name="T82" style:family="text">
      <style:text-properties officeooo:rsid="001c80ef"/>
    </style:style>
    <style:style style:name="T83" style:family="text">
      <style:text-properties officeooo:rsid="001cb64f"/>
    </style:style>
    <style:style style:name="T84" style:family="text">
      <style:text-properties officeooo:rsid="001ebf78"/>
    </style:style>
    <style:style style:name="T85" style:family="text">
      <style:text-properties officeooo:rsid="00204524"/>
    </style:style>
    <style:style style:name="T86" style:family="text">
      <style:text-properties fo:font-size="11.5pt" officeooo:rsid="001a09b5" style:font-size-asian="11.5pt" style:font-size-complex="11.5pt"/>
    </style:style>
    <style:style style:name="T87" style:family="text">
      <style:text-properties fo:font-size="11.5pt" officeooo:rsid="00204524" style:font-size-asian="11.5pt" style:font-size-complex="11.5pt"/>
    </style:style>
    <style:style style:name="T88" style:family="text">
      <style:text-properties officeooo:rsid="0020fa7a"/>
    </style:style>
    <style:style style:name="T89" style:family="text">
      <style:text-properties officeooo:rsid="0022daf9"/>
    </style:style>
    <style:style style:name="T90" style:family="text">
      <style:text-properties officeooo:rsid="0024f6d5"/>
    </style:style>
    <style:style style:name="T91" style:family="text">
      <style:text-properties officeooo:rsid="00274eef"/>
    </style:style>
    <style:style style:name="T92" style:family="text">
      <style:text-properties officeooo:rsid="0029c3d0"/>
    </style:style>
    <style:style style:name="T93" style:family="text">
      <style:text-properties officeooo:rsid="002ab2ca"/>
    </style:style>
    <style:style style:name="T94" style:family="text">
      <style:text-properties officeooo:rsid="002e71a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Tutorial</text:p>
      <text:p text:style-name="P13">How to install MS-DOS on 86Box for ga<text:span text:style-name="T34">m</text:span>ing! <text:span text:style-name="T34">(with a menu system)</text:span><text:line-break/></text:p>
      <text:p text:style-name="P13"><text:span text:style-name="T35">By: Napostriouf Sar<text:line-break/></text:span><text:a xlink:type="simple" xlink:href="https://www.youtube.com/napostriouf" text:style-name="Internet_20_link" text:visited-style-name="Visited_20_Internet_20_Link"><text:span text:style-name="T35">https://www.youtube.com/napostriouf</text:span></text:a></text:p>
      <text:p text:style-name="P14"/>
      <text:p text:style-name="P15"/>
      <text:p text:style-name="P15"/>
      <text:p text:style-name="P17"/>
      <text:p text:style-name="P15"/>
      <text:p text:style-name="P15"/>
      <text:p text:style-name="P15"/>
      <text:p text:style-name="P18">Page 2 – Links for the files<text:line-break/>Page 3 – Installation of 86Box (and its components)<text:line-break/>Page <text:span text:style-name="T94">4</text:span> – Setting up MS-DOS 6.22 (and its drivers)<text:line-break/><text:span text:style-name="T34">Page </text:span><text:span text:style-name="T94">6</text:span><text:span text:style-name="T34"> – Installation of the menu system (to simplify it for everybody)</text:span><text:line-break/><text:span text:style-name="T37">Page </text:span><text:span text:style-name="T94">7</text:span><text:span text:style-name="T37"> – Let’s test some software (to be sure everything is ok!)<text:line-break/></text:span><text:span text:style-name="T38">Page </text:span><text:span text:style-name="T94">8</text:span><text:span text:style-name="T39">/</text:span><text:span text:style-name="T94">9</text:span><text:span text:style-name="T39">/</text:span><text:span text:style-name="T40">1</text:span><text:span text:style-name="T94">0</text:span><text:span text:style-name="T39"> </text:span><text:span text:style-name="T38">– F.A.Q. (Or might potentially be asked!)</text:span></text:p>
      <text:p text:style-name="P2"/>
      <text:p text:style-name="P2"/>
      <text:p text:style-name="P2"/>
      <text:p text:style-name="P2"><text:soft-page-break/>Links for the files</text:p>
      <text:p text:style-name="P55"/>
      <text:p text:style-name="P55"><text:span text:style-name="T41">86Box</text:span>: <text:a xlink:type="simple" xlink:href="https://86box.net/" text:style-name="Internet_20_link" text:visited-style-name="Visited_20_Internet_20_Link">https://86box.net/</text:a> (Click download stable – At the bottom of the page take the Windows-64 version)</text:p>
      <text:p text:style-name="P55"><text:span text:style-name="T41">86Box roms</text:span>: <text:a xlink:type="simple" xlink:href="https://github.com/86Box/roms" text:style-name="Internet_20_link" text:visited-style-name="Visited_20_Internet_20_Link">https://github.com/86Box/roms</text:a> (Click code and then Download ZIP)</text:p>
      <text:p text:style-name="P55"><text:span text:style-name="T41">86Box Manager</text:span>: <text:a xlink:type="simple" xlink:href="https://github.com/86Box/86BoxManager/releases" text:style-name="Internet_20_link" text:visited-style-name="Visited_20_Internet_20_Link">https://github.com/86Box/86BoxManager/releases</text:a></text:p>
      <text:p text:style-name="P58"><text:span text:style-name="T44">MS-DOS 6.22</text:span><text:span text:style-name="T77">: </text:span><text:a xlink:type="simple" xlink:href="https://winworldpc.com/product/ms-dos/622" text:style-name="Internet_20_link" text:visited-style-name="Visited_20_Internet_20_Link"><text:span text:style-name="T77">https://winworldpc.com/product/ms-dos/622</text:span></text:a><text:span text:style-name="T77"> (Click on Microsoft MS-DOS 6.22 Plus Enhanced Tools (3.5-1.44mb)</text:span><text:span text:style-name="T48">)<text:line-break/></text:span><text:span text:style-name="T42">MS CD Extensions (MSCDEX)</text:span><text:span text:style-name="T48">: </text:span><text:a xlink:type="simple" xlink:href="https://winworldpc.com/product/ms-cd-extensions-msc/125" text:style-name="Internet_20_link" text:visited-style-name="Visited_20_Internet_20_Link"><text:span text:style-name="T48">https://winworldpc.com/product/ms-cd-extensions-msc/125</text:span></text:a><text:span text:style-name="T48"><text:line-break/></text:span><text:span text:style-name="T42">CuteMouse</text:span><text:span text:style-name="T48">: </text:span><text:a xlink:type="simple" xlink:href="https://cutemouse.sourceforge.net/" text:style-name="Internet_20_link" text:visited-style-name="Visited_20_Internet_20_Link"><text:span text:style-name="T48">https://cutemouse.sourceforge.net/</text:span></text:a><text:span text:style-name="T48"> </text:span><text:span text:style-name="T49">(Download version 2.1 for the wheel button handled by the BIOS)<text:line-break/></text:span><text:span text:style-name="T50">Sound Blaster Pro 2</text:span><text:span text:style-name="T49">: </text:span><text:a xlink:type="simple" xlink:href="https://winworldpc.com/product/sound-blaster-drivers/sound-blaster-pro" text:style-name="Internet_20_link" text:visited-style-name="Visited_20_Internet_20_Link"><text:span text:style-name="Internet_20_link"><text:span text:style-name="T49">https://winworldpc.com/product/sound-blaster-drivers/sound-blaster-pro</text:span></text:span></text:a><text:span text:style-name="T49"> (Click on Sound Blaster Pro 2 Drivers (8-6-1992) (3.5-1.44mb))<text:line-break/></text:span><text:span text:style-name="T46">Direct Access 5.1.9</text:span><text:span text:style-name="T78">: </text:span><text:a xlink:type="simple" xlink:href="https://www.napostriouf.com/DA519NAP.zip" text:style-name="Internet_20_link" text:visited-style-name="Visited_20_Internet_20_Link"><text:span text:style-name="T78">https://www.napostriouf.com/DA519N</text:span></text:a><text:a xlink:type="simple" xlink:href="https://www.napostriouf.com/DA519NAP.zip" text:style-name="Internet_20_link" text:visited-style-name="Visited_20_Internet_20_Link"><text:span text:style-name="T90">AP</text:span></text:a><text:a xlink:type="simple" xlink:href="https://www.napostriouf.com/DA519NAP.zip" text:style-name="Internet_20_link" text:visited-style-name="Visited_20_Internet_20_Link"><text:span text:style-name="T78">.zip</text:span></text:a><text:span text:style-name="T49"><text:line-break/></text:span><text:span text:style-name="T43">Warcraft: Orcs &amp; Humans</text:span><text:span text:style-name="T45"> (</text:span><text:span text:style-name="T47">demo</text:span><text:span text:style-name="T45">)</text:span><text:span text:style-name="T51">: </text:span><text:a xlink:type="simple" xlink:href="https://dosgames.com/game/warcraft-orcs-humans/" text:style-name="Internet_20_link" text:visited-style-name="Visited_20_Internet_20_Link"><text:span text:style-name="T51">https://dosgames.com/game/warcraft-orcs-humans/</text:span></text:a></text:p>
      <text:p text:style-name="P59"><text:line-break/><text:line-break/></text:p>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7"><text:soft-page-break/><text:span text:style-name="T52">Installation of 86Box<text:line-break/></text:span><text:span text:style-name="T25">(and its components)</text:span></text:p>
      <text:p text:style-name="P16"/>
      <text:p text:style-name="P19">1- Decompress the file 86Box-Windows-64-(version).zip to a new folder named 86Box on a SSD drive (to avoid latency problems later)</text:p>
      <text:p text:style-name="P19">2- Open the file roms-master.zip and slide the folder roms-master inside the folder you just created for 86Box.</text:p>
      <text:p text:style-name="P19">3- Rename the folder roms-master to roms. (Which will give you access to all the bios and more)</text:p>
      <text:p text:style-name="P19">4- Open the file 86BoxManager(version).zip and slide the file 86Manager.exe inside the same folder of 86Box.</text:p>
      <text:p text:style-name="P10"><text:span text:style-name="T1">5- </text:span><text:span text:style-name="T28">Run the file 86Manager.</text:span></text:p>
      <text:p text:style-name="P20">6- If you don’t get any prompt to set the locations of 86Box, go to Settings.</text:p>
      <text:p text:style-name="P20">7- Set the 86Box path with the folder you just created. And set the VM path by creat<text:span text:style-name="T53">ing</text:span> a VM path inside the 86Box folder. Then click OK.</text:p>
      <text:p text:style-name="P20">8- Click ADD and set a name (I suggest something like <text:span text:style-name="T78">MS-DOS 6.22</text:span> to make it easy to find).<text:line-break/>9- Check the box Configure this virtual now. (If you already clicked OK, just select <text:span text:style-name="T78">MS-DOS 6.22</text:span> and click Configure)</text:p>
      <text:p text:style-name="P20">10- Machine tab</text:p>
      <text:p text:style-name="P20">Machine type: <text:span text:style-name="T54">i486 (Socket 3)</text:span></text:p>
      <text:p text:style-name="P20">Machine: <text:span text:style-name="T54">[SiS 471] ASUS VL/I-486SV2G (GX4)</text:span></text:p>
      <text:p text:style-name="P20">CPU type: <text:span text:style-name="T54">Intel i486DX2</text:span></text:p>
      <text:p text:style-name="P20">Speed: <text:span text:style-name="T54">66</text:span><text:line-break/>Memory: <text:span text:style-name="T54">16</text:span> MB<text:line-break/>11- Display tab</text:p>
      <text:p text:style-name="P11"><text:span text:style-name="T1">Video: [</text:span><text:span text:style-name="T29">VLB</text:span><text:span text:style-name="T1">] </text:span><text:span text:style-name="T33">S3 Trio64 (Diamond Stealth64 DRAM) (for AAA games, but for indie games it's preferable to use [ISA] Tseng Labs ET4000AX)</text:span><text:span text:style-name="T1"><text:line-break/>12- Input devices </text:span><text:span text:style-name="T30">tab</text:span><text:span text:style-name="T1"><text:line-break/>Mouse: Standard PS/2 Mouse (click configure and set it to Wheel)</text:span></text:p>
      <text:p text:style-name="P11"><text:span text:style-name="T1">Joystick: </text:span><text:span text:style-name="T31">2-axis, 4-button joystick</text:span></text:p>
      <text:p text:style-name="P12"><text:span text:style-name="T30">C</text:span><text:span text:style-name="T1">lick Joystick 1. Then chose your controller/gamepad, then set X with X, Y with Y, Button 1 with Button 1, Button 2 with Button 2, Button 3 with Button 3 and Button 4 with Button 4. Then click Ok!</text:span></text:p>
      <text:p text:style-name="P11"><text:span text:style-name="T30">1</text:span><text:span text:style-name="T32">3</text:span><text:span text:style-name="T30">- Sound tab</text:span></text:p>
      <text:p text:style-name="P21">Sound card: [ISA] Sound Blaster Pro v2</text:p>
      <text:p text:style-name="P21">1<text:span text:style-name="T55">4</text:span>- Storage controllers tab</text:p>
      <text:p text:style-name="P21">HD Controller: [<text:span text:style-name="T56">VLB</text:span>] IDE Controller</text:p>
      <text:p text:style-name="P21"><text:span text:style-name="T55">15</text:span>- Hard disks tab</text:p>
      <text:p text:style-name="P21">Click new. Then click specify, name it boot drive and click save. <text:span text:style-name="T56">Cylinders: 2080, Heads: 16, Sectors: 63 (it should give you a 1023 mb </text:span><text:span text:style-name="T79">drive</text:span><text:span text:style-name="T56">)</text:span></text:p>
      <text:p text:style-name="P22">1<text:span text:style-name="T55">6</text:span>- Floppy tab<text:line-break/>Click on the first 5.25” 360k; <text:s/>Type: 3.5” 1.44M</text:p>
      <text:p text:style-name="P22">Click on the second 5.25” 360k; Type: None<text:line-break/>In the CD-ROM drives: section click the first Disabled. Bus: ATAPI; Channel; 0:1 ; Speed: 72x.<text:line-break/>Click OK.</text:p>
      <text:p text:style-name="P3"/>
      <text:p text:style-name="P3"><text:soft-page-break/>Setting up MS-DOS 6.22<text:line-break/><text:span text:style-name="T26">(and its drivers)</text:span></text:p>
      <text:p text:style-name="P16"/>
      <text:p text:style-name="P23">1- Click on <text:span text:style-name="T79">MS-DOS 6.22</text:span> and click Start</text:p>
      <text:p text:style-name="P24">2- Press DEL to enter the BIOS</text:p>
      <text:p text:style-name="P25">3- Go to <text:span text:style-name="T57">IDE HDD AUTO DETECTION</text:span></text:p>
      <text:p text:style-name="P25"><text:span text:style-name="T91">4</text:span>- <text:span text:style-name="T57">Press </text:span><text:span text:style-name="T91">2</text:span><text:span text:style-name="T57"> then press enter.</text:span></text:p>
      <text:p text:style-name="P25"><text:span text:style-name="T91">5</text:span>- Press ESC <text:span text:style-name="T57">(6 times)</text:span></text:p>
      <text:p text:style-name="P24"><text:span text:style-name="T91">6</text:span>- Go to BIOS Features Setup</text:p>
      <text:p text:style-name="P24"><text:span text:style-name="T91">7</text:span>- Go to Boot Sequence and press “-” on the numpad (that wi<text:span text:style-name="T59">ll</text:span> make A drive having the priority during when rebooting)</text:p>
      <text:p text:style-name="P24"><text:span text:style-name="T91">8</text:span>- Press ESC and go to SAVE &amp; EXIT SETUP. And type Y and press ENTER. <text:span text:style-name="T60">(It’ll then reboot, </text:span><text:span text:style-name="T58">you’ll be in 33 mhz instead of 66 mhz because of the turbo not loaded</text:span><text:span text:style-name="T57">)</text:span></text:p>
      <text:p text:style-name="P26"><text:span text:style-name="T91">9</text:span>- <text:span text:style-name="T61">Click on the blue button on the right of the pause button </text:span>(you’ll be back in 66 mhz)</text:p>
      <text:p text:style-name="P24"><text:span text:style-name="T91">10</text:span>- Open your folder where you downloaded all the files and extract the files Microsoft MS-DOS 6.22, cutemouse21b4<text:span text:style-name="T92">, Sound Blaster Pro 2 Drivers (8-6-1992) (3.5-1.44mb)</text:span> <text:span text:style-name="T58">and</text:span> Microsoft MS-DOS CD-ROM in different folders.</text:p>
      <text:p text:style-name="P24"><text:span text:style-name="T57">1</text:span><text:span text:style-name="T91">1</text:span>- Inside 86Box window click on the little diskette on the bottom left and select <text:span text:style-name="T62">existing image and then</text:span> DISK1.img inside the MS-DOS 6.22 folder and then press enter.</text:p>
      <text:p text:style-name="P27"><text:span text:style-name="T57">1</text:span><text:span text:style-name="T91">2</text:span>- Press ENTER three times (it will then reboot)</text:p>
      <text:p text:style-name="P27"><text:span text:style-name="T57">1</text:span><text:span text:style-name="T91">3</text:span>- Set the country and keyboard layout to your preference. Keep in mind the Keyboard layout standards changed a lot depending the area you live in since the release of MS-DOS 6.22, which is why in this tutorial I’ll keep United States; making it easier to find the keys.</text:p>
      <text:p text:style-name="P27">1<text:span text:style-name="T91">4</text:span>- Press enter until it start to install the MS-DOS.</text:p>
      <text:p text:style-name="P27">1<text:span text:style-name="T91">5</text:span>- When prompted for the next diskette click on the diskette icon on the bottom left, eject and then choose DISK2.img same principle for the third diskettes.</text:p>
      <text:p text:style-name="P27">1<text:span text:style-name="T91">6</text:span>- Once installation completed, eject the diskette and then press ENTER twice. (It’ll then reboot, <text:span text:style-name="T58">you’ll be in 33 mhz instead of 66 mhz because of the turbo not loaded, but that’s ok for now</text:span>)</text:p>
      <text:p text:style-name="P27">1<text:span text:style-name="T91">7</text:span>- <text:span text:style-name="T63">Click the diskette icon on the bottom left, go to the MS-DOS CD-ROM folder and then click on disk1.img. Click OK</text:span></text:p>
      <text:p text:style-name="P28">1<text:span text:style-name="T91">8</text:span>- Type A: then press enter! And then type Install. Press Enter!</text:p>
      <text:p text:style-name="P28"><text:span text:style-name="T91">19</text:span>- When a window with a path for the CDROM appear just press enter and wait the end of the installation. And press enter again!</text:p>
      <text:p text:style-name="P29"><text:span text:style-name="T57">2</text:span><text:span text:style-name="T91">0</text:span>- Eject the diskette<text:span text:style-name="T91"> </text:span>and then insert the one inside the Sound Blaster Pro 2 drivers.</text:p>
      <text:p text:style-name="P29"><text:span text:style-name="T91">21</text:span>- Type inst-hd c: Press enter!</text:p>
      <text:p text:style-name="P61"><text:span text:style-name="T24">22</text:span><text:span text:style-name="T2">- Press enter twice! (Let it install)</text:span></text:p>
      <text:p text:style-name="P61"><text:span text:style-name="T24">23</text:span><text:span text:style-name="T2">- After the installation press Enter on each prompt until it ask if you want to reboot!</text:span></text:p>
      <text:p text:style-name="P62"><text:span text:style-name="T91">24</text:span>- Eject the diskette and then press Y and press enter again! (It’ll reboot while loading your CD-ROM and sound card drivers.<text:span text:style-name="T91">)</text:span></text:p>
      <text:p text:style-name="P28"><text:span text:style-name="T57">2</text:span><text:span text:style-name="T91">5</text:span>- <text:span text:style-name="T62">Click on the CD on the bottom left of the window and then click folder. Then select the folder bin inside the cutemouse folder.</text:span></text:p>
      <text:p text:style-name="P30"><text:span text:style-name="T57">2</text:span><text:span text:style-name="T91">6</text:span>- Type md ctmouse. Then type xcopy <text:span text:style-name="T65">d</text:span>: <text:a xlink:type="simple" xlink:href="file:///c:/ctmouse" text:style-name="Internet_20_link" text:visited-style-name="Visited_20_Internet_20_Link">c:\ctmouse</text:a> and then press enter.</text:p>
      <text:p text:style-name="P30"><text:span text:style-name="T57">2</text:span><text:span text:style-name="T91">7</text:span>- Type edit autoexec.bat and then press enter.</text:p>
      <text:p text:style-name="P30"><text:span text:style-name="T57">2</text:span><text:span text:style-name="T91">8</text:span>- Go to the bottom of the document (last line) and type <text:span text:style-name="T78">c:\ctmouse\ctmouse.exe</text:span></text:p>
      <text:p text:style-name="P30"><text:span text:style-name="T57">2</text:span><text:span text:style-name="T91">9</text:span>- Press ALT and F simultaneously and save.</text:p>
      <text:p text:style-name="P30"><text:soft-page-break/><text:span text:style-name="T91">30</text:span>- Press ALT and F simultaneously again and go to exit.</text:p>
      <text:p text:style-name="P32"><text:span text:style-name="T91">31</text:span>- Eject the CD by pressing the CD icon on the bottom left and press eject.</text:p>
      <text:p text:style-name="P33"><text:span text:style-name="T91">32</text:span>- Click on the blue button on the right of the pause button<text:span text:style-name="T78"> and wait for the reboot to complete.</text:span><text:line-break/><text:span text:style-name="T78">3</text:span><text:span text:style-name="T91">3</text:span><text:span text:style-name="T78">-</text:span> <text:span text:style-name="T78">T</text:span>ype memmaker and press enter</text:p>
      <text:p text:style-name="P60"><text:span text:style-name="T16">3</text:span><text:span text:style-name="T24">4</text:span><text:span text:style-name="T2">- Press ENTER then press SPACEBAR and then ENTER, then ENTER</text:span></text:p>
      <text:p text:style-name="P60"><text:span text:style-name="T16">3</text:span><text:span text:style-name="T24">5</text:span><text:span text:style-name="T2">- </text:span><text:span text:style-name="T17">T</text:span><text:span text:style-name="T2">hen ENTER (three times).</text:span></text:p>
      <text:p text:style-name="P60"><text:span text:style-name="T16">3</text:span><text:span text:style-name="T24">6</text:span><text:span text:style-name="T2">- It will then reboot, when prompter press ENTER again for another reboot.</text:span></text:p>
      <text:p text:style-name="P33"><text:span text:style-name="T78">3</text:span><text:span text:style-name="T91">7</text:span>- Press enter twice!</text:p>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3"/>
      <text:p text:style-name="P34"/>
      <text:p text:style-name="P3"><text:soft-page-break/><text:span text:style-name="T67">Installation of the menu system</text:span><text:line-break/><text:span text:style-name="T26">(to simplify it for everybody)</text:span></text:p>
      <text:p text:style-name="P35"/>
      <text:p text:style-name="P48"><text:span text:style-name="T57">1</text:span><text:span text:style-name="T80">- </text:span><text:span text:style-name="T68">Open the folder where you downloaded all the files. Then extract in </text:span><text:span text:style-name="T37">a folder </text:span><text:span text:style-name="T80">DA519Nap</text:span><text:span text:style-name="T37">!</text:span></text:p>
      <text:p text:style-name="P49">2- <text:span text:style-name="T80">Inside 86Box window click on the little diskette on the bottom left and select </text:span><text:span text:style-name="T62">existing image and then</text:span><text:span text:style-name="T80"> DirectAcess5.1.9NapNRetrogamingVersion.86f inside the </text:span>DA519Nap<text:span text:style-name="T80"> folder.<text:line-break/></text:span>3- Type md DA519Nap and press enter.</text:p>
      <text:p text:style-name="P49">4- Type xcopy a: c:\DA519NAP /e and press enter.</text:p>
      <text:p text:style-name="P49">5- Type edit autoexec.bat and press enter</text:p>
      <text:p text:style-name="P49">6- G<text:span text:style-name="T62">o to the bottom of the document (last line) and type </text:span><text:span text:style-name="T92">cd DA519</text:span><text:span text:style-name="T93">NAP then press enter then type </text:span>main<text:span text:style-name="T93">.bat</text:span><text:line-break/>7<text:span text:style-name="T62">- Press ALT and F simultaneously and save.</text:span></text:p>
      <text:p text:style-name="P31"><text:span text:style-name="T81">8</text:span>- Press ALT and F simultaneously again and go to exit.<text:line-break/><text:span text:style-name="T84">9- Type edit menu.bat</text:span><text:span text:style-name="T93"> and press enter</text:span></text:p>
      <text:p text:style-name="P54">10- <text:span text:style-name="T93">T</text:span><text:span text:style-name="T62">ype </text:span><text:span text:style-name="T92">cd DA519</text:span><text:span text:style-name="T93">NAP then press enter then type </text:span><text:span text:style-name="T81">main</text:span><text:span text:style-name="T93">.bat</text:span></text:p>
      <text:p text:style-name="P50"><text:span text:style-name="T84">11</text:span><text:span text:style-name="T62">- Press ALT and F simultaneously and save.</text:span></text:p>
      <text:p text:style-name="P31"><text:span text:style-name="T84">12</text:span>- Press ALT and F simultaneously again and go to exit.</text:p>
      <text:p text:style-name="P31"><text:span text:style-name="T84">13</text:span><text:span text:style-name="T81">- </text:span><text:span text:style-name="T63">Eject the diskette and </text:span><text:span text:style-name="T58">then </text:span><text:span text:style-name="T64">c</text:span><text:span text:style-name="T61">lick on the blue button on the right of the pause button.</text:span><text:span text:style-name="T81"> (It should boot in the menu system)</text:span></text:p>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text:soft-page-break/></text:p>
      <text:p text:style-name="P3"><text:span text:style-name="T66">Let’s test some software</text:span><text:line-break/><text:span text:style-name="T26">(to be sure everything is ok!)</text:span></text:p>
      <text:p text:style-name="P16"/>
      <text:p text:style-name="P4"><text:span text:style-name="T5">1- </text:span><text:span text:style-name="T6">Open the folder where you downloaded all the files. Then extract in </text:span><text:span text:style-name="T7">a folder</text:span><text:span text:style-name="T18"> </text:span><text:span text:style-name="T8">DOSBOX_WARCRAFT</text:span><text:span text:style-name="T7">!</text:span></text:p>
      <text:p text:style-name="P36"><text:span text:style-name="T82">2- Let's try the demo version of AAA game, Warcraft! </text:span>Click the CD on the bottom left, eject any CD and then click again the CD on the bottom left and click folder. Choose the <text:span text:style-name="T69">DOSBOX_WARCRAFT</text:span>.</text:p>
      <text:p text:style-name="P36">3- <text:span text:style-name="T82">Press F10 to exit the menu system</text:span></text:p>
      <text:p text:style-name="P51">4- Type md warcraft and then press enter</text:p>
      <text:p text:style-name="P51">5- Type xcopy d: c:\warcraft /e and then press enter</text:p>
      <text:p text:style-name="P51">6- <text:span text:style-name="T61">Click on the blue button on the right of the pause button</text:span><text:span text:style-name="T78"> and wait for the reboot to complete.</text:span> (You should be back on the menu system)</text:p>
      <text:p text:style-name="P51">7- <text:span text:style-name="T83">Press right arrow key and then press F2 and then press enter.</text:span></text:p>
      <text:p text:style-name="P52">8- Use your mouse cursor and select Create/Modify Main Menu</text:p>
      <text:p text:style-name="P52">9- On the line A type Games and then press Esc. Yes to the question.</text:p>
      <text:p text:style-name="P52">10- Use your mouse cursor and select Create/Modify Sub-Menus</text:p>
      <text:p text:style-name="P52">11- Use your mouse cursor and double click on Games</text:p>
      <text:p text:style-name="P52">12- On the line A type Warcraft (demo) and then press F9</text:p>
      <text:p text:style-name="P52">13- On the line A type Run the game and on the line B type Setup.</text:p>
      <text:p text:style-name="P52">14- Select the line A and press F7</text:p>
      <text:p text:style-name="P53">15- Select the warcraft folder and the choose on the right WAR EXE by double clicking on it.</text:p>
      <text:p text:style-name="P53">16- <text:span text:style-name="T83">Select the line </text:span>B<text:span text:style-name="T83"> and press F7</text:span></text:p>
      <text:p text:style-name="P53">17- Select the warcraft folder and the choose on the right SETUP EXE by double clicking on it.</text:p>
      <text:p text:style-name="P53">18- T<text:span text:style-name="T83">hen press Esc. Yes to the question.</text:span></text:p>
      <text:p text:style-name="P53">19- Press Esc until you're back to the main menu.</text:p>
      <text:p text:style-name="P53">20- Double click on Games then Warcraft then Setup</text:p>
      <text:p text:style-name="P53">21- Go to digitized sound card and press enter and then select Sound Blaster Pro and press enter.</text:p>
      <text:p text:style-name="P53">22- 220, them press enter, IRQ 7 then press enter, DMA channel 1 then press enter.</text:p>
      <text:p text:style-name="P53">23- Go to music sound card and press enter and the select Sound Blaster Pro II and press enter.</text:p>
      <text:p text:style-name="P53">24- 220, them press enter, IRQ 7 then press enter, DMA channel 1 then press enter.</text:p>
      <text:p text:style-name="P53">25- Go to save settings and exit! (You have now configured the audio for the game)</text:p>
      <text:p text:style-name="P53">26- Let's try the game! Double click on Games then Warcraft then Run the game</text:p>
      <text:p text:style-name="P37">2<text:span text:style-name="T94">7</text:span>- Congrats! You can now play games!</text:p>
      <text:p text:style-name="P38"/>
      <text:p text:style-name="P38"/>
      <text:p text:style-name="P38"/>
      <text:p text:style-name="P38"/>
      <text:p text:style-name="P38"/>
      <text:p text:style-name="P38"/>
      <text:p text:style-name="P38"/>
      <text:p text:style-name="P38"/>
      <text:p text:style-name="P38"/>
      <text:p text:style-name="P3"><text:soft-page-break/><text:span text:style-name="T66">F.A.Q.</text:span><text:line-break/><text:span text:style-name="T26">(Or might potentially be asked!</text:span><text:span text:style-name="T27">)</text:span></text:p>
      <text:p text:style-name="P16"/>
      <text:p text:style-name="P4"><text:span text:style-name="T9">Question:</text:span><text:span text:style-name="T5"> </text:span><text:span text:style-name="T9">Why did you made this tutorial?</text:span></text:p>
      <text:p text:style-name="P5"><text:span text:style-name="T2">Answer: </text:span><text:span text:style-name="T19">Short answer to complete my series of tutorial</text:span><text:span text:style-name="T22"> (previous one were Windows 98 and Windows 3.11)</text:span><text:span text:style-name="T19">. Long answer</text:span><text:span text:style-name="T22">, I feel that people are currently stagnat</text:span><text:span text:style-name="T23">ing</text:span><text:span text:style-name="T22"> with emulator from 10 years ago, which were awesome for the epoch, but now technology advanced so much that we can now properly emulat</text:span><text:span text:style-name="T23">e</text:span><text:span text:style-name="T22"> a true PC with a great latency precision</text:span><text:span text:style-name="T23"> and proper hardware audio sound font</text:span><text:span text:style-name="T22">. </text:span><text:span text:style-name="T23">T</text:span><text:span text:style-name="T22">oo few people take advantage of it, because they think it look complicated, while actually it's not very much more complicated than using Dosbox... <text:s/>I know that some tutorial people who talk about their life in the middle of their tutorial make it look like harder due to the confusion because </text:span><text:span text:style-name="T23">the </text:span><text:span text:style-name="T22">subject</text:span><text:span text:style-name="T23"> they are talking about</text:span><text:span text:style-name="T22"> merge with the actual tutorial</text:span><text:span text:style-name="T23">. They also tend to</text:span><text:span text:style-name="T22"> skip part</text:span><text:span text:style-name="T23">s</text:span><text:span text:style-name="T22"> that for them </text:span><text:span text:style-name="T23">are</text:span><text:span text:style-name="T22"> obvious, but not necessarily for somebody whose just starting.</text:span><text:span text:style-name="T23"> It's important to show every little details, that's what a tutorial is about, to teach to help people to LEARN, not to clout about how good you are on the back of beginners.</text:span></text:p>
      <text:p text:style-name="P39"/>
      <text:p text:style-name="P39">Question: Why you don’t speak during the video going alongside this tutorial?</text:p>
      <text:p text:style-name="P39">Answer: Because of the thematic of the channel. The idea is to show the product as they are. Giving an authentic experience to those who watch the videos! Which is also why, I try to minimize the director cut. And also, many people understand more easily while watching than hearing a voice over. I personally often cut the audio when somebody’s voice annoy me. So the visual must speak for itself.</text:p>
      <text:p text:style-name="P39"/>
      <text:p text:style-name="P40">Question: Why did you use Sound Blaster Pro 2 instead of the classic Sound Blaster 16 or a more modern Sound Blaster?</text:p>
      <text:p text:style-name="P41">Anwser: Because I prefer the midi sound font of the Sound Blaster Pro 2. Sound Blaster 16 and more modern card tend to have exaggerated sound. By example, if you listen a midi music with some cymbal like shown in the video alongside this tutorial, in Sound Blaster 16 you will almost only hear the cymbal the rest gonna be buried, while in Sound Blaster Pro 2 it’s more equilibrated. It doesn’t sound like the real instrument, but globally and musically it still give a better result in most of the case. Except, of course, if a midi files was made having the Sound Blaster 16 in mind. But, that’s rarely the case as the Sound Blaster 16 (and more recent) are more WAV and MP3. So less, focused on the midi than the Sound Blaster Pro 2 era.</text:p>
      <text:p text:style-name="P40"/>
      <text:p text:style-name="P40">Question: Why did you use <text:span text:style-name="T70">a 486 DX/2</text:span> <text:span text:style-name="T70">66 mhz </text:span>instead of a more modern CPU in <text:span text:style-name="T70">the </text:span>emulation?</text:p>
      <text:p text:style-name="P40">Answer: Because, I wanted to present a gaming PC that <text:span text:style-name="T70">represent the golden age era of the </text:span><text:span text:style-name="T84">MS-DOS gaming. That being said some games from older era you might want to use a 386 25 mhz. And for the most modern (only for some specifics AAA games) you might be willing to use a Pentium 150 mhz computer. But for like 80% of the game (to not say more) 486 DX/2 66 mhz is right on the spot.</text:span></text:p>
      <text:p text:style-name="P40"/>
      <text:p text:style-name="P41">Question: Wh<text:span text:style-name="T85">y do you suggest the S3 Trio64 for AAA games and the </text:span><text:span text:style-name="T86">Tseng Labs ET4000AX</text:span><text:span text:style-name="T87"> for indie games?</text:span></text:p>
      <text:p text:style-name="P40">Answer: <text:span text:style-name="T85">First, because many video cards in 86Box have for some reason trouble to output 16:10 resolution in games, which represent like 90% of the games, but these two output them perfectly. Well, AAA games after 1995 tend to be in 4:3 resolutions, but they still being a minority. Second reason is because the S3 Trio64 is the only video card in that run well the 16:10 that can push the limit of 486 cpu, which means, you'll get the best performance. But as we are talking about MS-DOS era, having </text:span><text:soft-page-break/><text:span text:style-name="T85">the best performance it's not always what you wants as some games will just run too fast. When it happens you should use the Tseng Labs ET4000AX. The Tseng Labs card don't try to overpush they are all calibrated by resolution. So the higher resolution you use the higher performance. So game in low resolution won't be have excessive performance, so they normally run at normal speed.</text:span></text:p>
      <text:p text:style-name="P40"/>
      <text:p text:style-name="P42">Question: I don’t have any keypad, so I can’t press “-” like you do in the bios like you did in the tutorial! Do you have any advice on how to press it?</text:p>
      <text:p text:style-name="P6"><text:span text:style-name="T2">Answer: The first method is to temporary software rebind one of key on keyboard. Or the second method is using a virtual keyboard software that have a keypad on it, like the On-Screen Keyboard that comes with Windows 10 and 11. Here’s how to use it: </text:span><text:a xlink:type="simple" xlink:href="https://www.makeuseof.com/tag/get-numeric-keypad-windows/" text:style-name="Internet_20_link" text:visited-style-name="Visited_20_Internet_20_Link"><text:span text:style-name="T71">https://www.makeuseof.com/tag/get-numeric-keypad-windows/</text:span></text:a></text:p>
      <text:p text:style-name="P42"/>
      <text:p text:style-name="P42">Question: HELP! My cursor is stuck on the screen I can’t read the rest of your tutorial!</text:p>
      <text:p text:style-name="P42">Answer: Don’t panic, just press F8 and F12 simultaneously and your cursor gonna be unstuck from 86Box window!</text:p>
      <text:p text:style-name="P42"/>
      <text:p text:style-name="P6"><text:span text:style-name="T2">Question: How to </text:span><text:span text:style-name="T11">F</text:span><text:span text:style-name="T2">ullscreen?<text:line-break/>Answer: Press simultaneously CTRL ALT and PAGE UP. </text:span><text:span text:style-name="T10">(do it twice to avoid keyboard problems)</text:span><text:span text:style-name="T2"> To return in window mode, CTRL ALT and PAGE </text:span><text:span text:style-name="T10">DOWN </text:span><text:span text:style-name="T2">simultaneously!</text:span></text:p>
      <text:p text:style-name="P42"/>
      <text:p text:style-name="P43">Question: Why during the emulation sometimes the <text:span text:style-name="T72">486 </text:span>DX/2 66 mhz, lost its turbo to become 33 mhz?</text:p>
      <text:p text:style-name="P43">Answer: Because when a soft reset happen, it just don’t have the physical button pressed, so no signal is sent to add the turbo. Yes, I know that many <text:span text:style-name="T73">big </text:span>tech YouTuber<text:span text:style-name="T74">s</text:span> are<text:span text:style-name="T85"> shamelessly</text:span> spreading <text:span text:style-name="T74">that the turbo button was actually to slow down the PC. Despite that the purpose of why this button does exist, that statement is true, it’s not however how it worked in the bios. The name turbo is not just marketing, it’s actually a multiplier. So, if there is nothing to control the multiplier, then you won’t be in turbo mode, so you’ll be at 33 mhz. Which is why in the emulation you must do a hard reset to get it detected by the bios.</text:span></text:p>
      <text:p text:style-name="P42"/>
      <text:p text:style-name="P42">Question: <text:span text:style-name="T74">For some reasons, I have problems controlling the mouse, what I’m doing wrong?</text:span></text:p>
      <text:p text:style-name="P6"><text:span text:style-name="T2">Answer: </text:span><text:span text:style-name="T12">Simple answer the DPI of your mouse is prolly set too high. By example, I personally use a </text:span><text:span text:style-name="T20">Keychron M3 Mini</text:span><text:span text:style-name="T12"> mouse. If my mouse is set higher than </text:span><text:span text:style-name="T20">8</text:span><text:span text:style-name="T12">00 dpi, many pixel gonna get ignored, which make the mouse hell to control. So normally in-between 400 and </text:span><text:span text:style-name="T20">80</text:span><text:span text:style-name="T12">0 dpi (depending the basic polling rate of your mouse), you should be ok.</text:span><text:span text:style-name="T20"> But keep mind this is here MS-DOS, so most of the time the resolution you'll be in is 320x200 (16:9) or 320x240 (4:3). So, even 800 dpi is borderline high. However, if you are in a game that is 800x600, then you'll be more than perfectly fine using it a 800 dpi.</text:span></text:p>
      <text:p text:style-name="P42"/>
      <text:p text:style-name="P42">Question: My emulation is never at 100% why?</text:p>
      <text:p text:style-name="P6"><text:span text:style-name="T2">Answer: </text:span><text:span text:style-name="T12">Well, unless you have a very old computer or a ton of software in the background, the 486 emulation should be actually pretty much light to emulate. So maybe, be sure that you run in administrator </text:span><text:span text:style-name="T13">mode </text:span><text:span text:style-name="T12">and add priority process </text:span><text:span text:style-name="T14">to 86Box. And, of course, if you’re capturing with OBS within the same pc the emulation is made, be sure that OBS use your video card encoder such nvenc or h264 or AMD AV1, to avoid a fight in-between 86Box and OBS for exclusivity of the first processor thread. </text:span></text:p>
      <text:p text:style-name="P44"/>
      <text:p text:style-name="P44">Question: Is the emulation perfect?</text:p>
      <text:p text:style-name="P7"><text:soft-page-break/><text:span text:style-name="T2">Answer: Sadly no! </text:span><text:span text:style-name="T14">Still little things to correct.</text:span><text:span text:style-name="T2"> But, </text:span><text:span text:style-name="T20">my</text:span><text:span text:style-name="T2"> experience with 86Box is presently </text:span><text:span text:style-name="T14">is by FAR and VERY FAR, </text:span><text:span text:style-name="T2">the best one I got for a </text:span><text:span text:style-name="T20">MS-DOS</text:span><text:span text:style-name="T2">. </text:span><text:span text:style-name="T14">Yes, even better than DOSBox</text:span><text:span text:style-name="T20"> (and its much superior fork Dosbox-X)</text:span><text:span text:style-name="T14"> as much for drivers management than for the timing and the stability.</text:span><text:span text:style-name="T20"> However, the CD-ROM audio sometimes glitch, but it's only in very rare occasion. Most of the other problems you might encounter is usually because of the settings to config in config.sys or missing files in your game folder. Keep in mind that Dosbox is a all-in-one package emulator, while 86Box properly emulate a full computer with REAL bios, which is extremely helpful to run software properly as only what you need is acting in the background.</text:span></text:p>
      <text:p text:style-name="P44"><text:line-break/>Question: <text:span text:style-name="T75">Any reason why you didn’t installed online functionally like you did in the Windows 98</text:span><text:span text:style-name="T76">SE tutorial</text:span><text:span text:style-name="T75">?</text:span></text:p>
      <text:p text:style-name="P45">Answer: Yes, <text:span text:style-name="T88">because the only good thing we could use from it </text:span><text:span text:style-name="T89">in a gaming perspective </text:span><text:span text:style-name="T88">would be connect to telnet BBS to play door games. But, I think, the door games systems should be in a totally different tutorial. Which, I will maybe eventually do.</text:span></text:p>
      <text:p text:style-name="P44"/>
      <text:p text:style-name="P46">Question: If I install <text:span text:style-name="T88">MS-DOS 6.22</text:span> in another language, will your tutorial still be valid?</text:p>
      <text:p text:style-name="P8"><text:span text:style-name="T2">Answer: Absolutely! My first language is French Quebecer, so I grown up using a French Windows a french MS-DOS 6.22</text:span><text:span text:style-name="T21">; </text:span><text:span text:style-name="T2">all the steps are the exact sames.</text:span><text:span text:style-name="T21"> And as we are talking about MS-DOS games and software, they all using proprietary in-software system, so even if you have a different language you'll still be able to use game in different language than the MS-DOS system itself.</text:span><text:span text:style-name="T2"><text:line-break/><text:line-break/></text:span><text:span text:style-name="T15">Question: Can I use your installation to try to use</text:span><text:span text:style-name="T21"> non-gaming software</text:span><text:span text:style-name="T15">?<text:line-break/>Answer: </text:span><text:span text:style-name="T21">Yes absolutely! If you're an ANSI artist, I actually recommend you to use AcidDraw. And for the musical artist, well many DOS music artist on YouTube are actually using either PCem or 86Box. How to export your project outside 86Box without network? Find a software with a diskette in .IMG make a copy of it and rename it the way you want and the format that diskette inside the MS-DOS and copy everything in it. If it's too big, there are several software for DOS on the web to split your files in several diskettes. Then with the .IMG you can use it in any software that accept diskette</text:span><text:span text:style-name="T22"> (it will however not work on software that only accept CD such Daemon Tools because of the file format)</text:span><text:span text:style-name="T21">. You can use it in Dosbox-X and then you copy everything in folder which will then appear on your main computer!</text:span></text:p>
      <text:p text:style-name="P47"/>
      <text:p text:style-name="P1"><text:span text:style-name="T2">Question: If I have some more question not answered here, where I could ask it to you?<text:line-break/>Answer: On the video associated to this tutorial there’s a comment section! Ask it there, I’m on YouTube every day. </text:span><text:span text:style-name="T3">And don’t worry, I might look rude due to what I said about other tutorial</text:span><text:span text:style-name="T4">s</text:span><text:span text:style-name="T3">. But I’m not a rude person, far from that. </text:span><text:span text:style-name="T4">I’m just worried that we might lose some good talents with unique lost old obscurity if they can’t properly use a </text:span><text:span text:style-name="T23">MS-</text:span><text:span text:style-name="T22">DOS</text:span><text:span text:style-name="T4"> that run great. You know, when you show something that nobody know you try to show it in his best perspective.</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CA"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n" fo:country="CA" style:letter-kerning="true" style:font-name-asian="NSimSun" style:font-size-asian="10.5pt" style:language-asian="zh" style:country-asian="CN" style:font-name-complex="Ari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1" style:display-name="Heading 1" style:family="paragraph" style:parent-style-name="Heading" style:next-style-name="Text_20_body" style:default-outline-level="1" style:list-style-name="" style:class="text">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 style:font-family-complex="Arial" style:font-family-generic-complex="system" style:font-pitch-complex="variable" style:font-size-complex="24pt"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59cm" fo:page-height="27.94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3-11-28T19:03:38.705000000</meta:creation-date>
    <dc:date>2023-11-28T23:55:41.834000000</dc:date>
    <meta:editing-duration>PT31M22S</meta:editing-duration>
    <meta:editing-cycles>11</meta:editing-cycles>
    <meta:generator>LibreOffice/7.0.4.2$Windows_X86_64 LibreOffice_project/dcf040e67528d9187c66b2379df5ea4407429775</meta:generator>
    <meta:document-statistic meta:table-count="0" meta:image-count="0" meta:object-count="0" meta:page-count="10" meta:paragraph-count="140" meta:word-count="3432" meta:character-count="19224" meta:non-whitespace-character-count="15916"/>
  </office:meta>
</office:document-meta>
</file>