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center" style:justify-single-word="false"/>
      <style:text-properties fo:font-size="42pt" fo:font-weight="bold" officeooo:rsid="005b85ea" officeooo:paragraph-rsid="005b85ea" style:font-size-asian="42pt" style:font-weight-asian="bold" style:font-size-complex="42pt" style:font-weight-complex="bold"/>
    </style:style>
    <style:style style:name="P2" style:family="paragraph" style:parent-style-name="Standard">
      <style:paragraph-properties fo:text-align="center" style:justify-single-word="false"/>
      <style:text-properties fo:font-size="24pt" fo:font-weight="bold" officeooo:rsid="005b85ea" officeooo:paragraph-rsid="005b85ea" style:font-size-asian="21pt" style:font-weight-asian="bold" style:font-size-complex="24pt" style:font-weight-complex="bold"/>
    </style:style>
    <style:style style:name="P3" style:family="paragraph" style:parent-style-name="Standard">
      <style:paragraph-properties fo:text-align="center" style:justify-single-word="false"/>
      <style:text-properties fo:font-size="24pt" fo:font-weight="bold" officeooo:rsid="005b85ea" officeooo:paragraph-rsid="005b85ea" style:font-size-asian="24pt" style:font-weight-asian="bold" style:font-size-complex="24pt" style:font-weight-complex="bold"/>
    </style:style>
    <style:style style:name="P4" style:family="paragraph" style:parent-style-name="Standard">
      <style:paragraph-properties fo:text-align="left" style:justify-single-word="false"/>
      <style:text-properties fo:color="#000000" loext:opacity="100%" fo:font-size="18pt" fo:font-weight="bold" officeooo:rsid="0020928f" officeooo:paragraph-rsid="005b85ea" style:font-size-asian="15.75pt" style:font-weight-asian="bold" style:font-size-complex="18pt" style:font-weight-complex="bold"/>
    </style:style>
    <style:style style:name="P5" style:family="paragraph" style:parent-style-name="Standard">
      <style:paragraph-properties fo:text-align="left" style:justify-single-word="false"/>
      <style:text-properties fo:color="#000000" loext:opacity="100%" fo:font-size="18pt" fo:font-weight="bold" officeooo:rsid="00419d61" officeooo:paragraph-rsid="005b85ea" style:font-size-asian="15.75pt" style:font-weight-asian="bold" style:font-size-complex="18pt" style:font-weight-complex="bold"/>
    </style:style>
    <style:style style:name="P6" style:family="paragraph" style:parent-style-name="Standard">
      <style:paragraph-properties fo:text-align="center" style:justify-single-word="false"/>
      <style:text-properties fo:font-size="20pt" fo:font-weight="bold" officeooo:rsid="001c7cfc" officeooo:paragraph-rsid="0061c8ea" style:font-size-asian="20pt" style:font-weight-asian="bold" style:font-size-complex="20pt" style:font-weight-complex="bold"/>
    </style:style>
    <style:style style:name="P7" style:family="paragraph" style:parent-style-name="Standard">
      <style:paragraph-properties fo:text-align="center" style:justify-single-word="false"/>
      <style:text-properties fo:font-size="20pt" fo:font-weight="bold" officeooo:rsid="005a2dd9" officeooo:paragraph-rsid="005a2dd9" style:font-size-asian="20pt" style:font-weight-asian="bold" style:font-size-complex="20pt" style:font-weight-complex="bold"/>
    </style:style>
    <style:style style:name="P8" style:family="paragraph" style:parent-style-name="Standard">
      <style:paragraph-properties fo:text-align="center" style:justify-single-word="false"/>
      <style:text-properties fo:color="#ff0000" loext:opacity="100%" fo:font-size="20pt" fo:font-weight="bold" officeooo:rsid="005a2dd9" officeooo:paragraph-rsid="005a2dd9" style:font-size-asian="20pt" style:font-weight-asian="bold" style:font-size-complex="20pt" style:font-weight-complex="bold"/>
    </style:style>
    <style:style style:name="P9" style:family="paragraph" style:parent-style-name="Standard">
      <style:text-properties officeooo:rsid="001ec4bc" officeooo:paragraph-rsid="001ec4bc"/>
    </style:style>
    <style:style style:name="P10" style:family="paragraph" style:parent-style-name="Standard">
      <style:text-properties fo:color="#008d00" loext:opacity="100%" officeooo:rsid="001ec4bc" officeooo:paragraph-rsid="001ec4bc"/>
    </style:style>
    <style:style style:name="P11" style:family="paragraph" style:parent-style-name="Standard">
      <style:text-properties fo:color="#008d00" loext:opacity="100%" officeooo:rsid="002310be" officeooo:paragraph-rsid="002310be"/>
    </style:style>
    <style:style style:name="P12" style:family="paragraph" style:parent-style-name="Standard">
      <style:text-properties officeooo:rsid="002310be" officeooo:paragraph-rsid="002310be"/>
    </style:style>
    <style:style style:name="P13" style:family="paragraph" style:parent-style-name="Standard">
      <style:paragraph-properties fo:text-align="center" style:justify-single-word="false"/>
      <style:text-properties officeooo:rsid="002310be" officeooo:paragraph-rsid="002310be"/>
    </style:style>
    <style:style style:name="P14" style:family="paragraph" style:parent-style-name="Standard">
      <style:paragraph-properties fo:text-align="center" style:justify-single-word="false"/>
      <style:text-properties officeooo:rsid="002310be" officeooo:paragraph-rsid="00638789"/>
    </style:style>
    <style:style style:name="P15" style:family="paragraph" style:parent-style-name="Standard">
      <style:paragraph-properties fo:text-align="left" style:justify-single-word="false"/>
      <style:text-properties fo:color="#b46c00" loext:opacity="100%" officeooo:rsid="002310be" officeooo:paragraph-rsid="002310be"/>
    </style:style>
    <style:style style:name="P16" style:family="paragraph" style:parent-style-name="Standard">
      <style:paragraph-properties fo:text-align="left" style:justify-single-word="false"/>
      <style:text-properties officeooo:rsid="002310be" officeooo:paragraph-rsid="002310be"/>
    </style:style>
    <style:style style:name="P17" style:family="paragraph" style:parent-style-name="Standard">
      <style:paragraph-properties fo:text-align="center" style:justify-single-word="false"/>
      <style:text-properties fo:color="#295f99" loext:opacity="100%" fo:font-size="14pt" fo:font-weight="bold" officeooo:rsid="00263849" officeooo:paragraph-rsid="00263849" style:font-size-asian="14pt" style:font-weight-asian="bold" style:font-size-complex="14pt" style:font-weight-complex="bold"/>
    </style:style>
    <style:style style:name="P18" style:family="paragraph" style:parent-style-name="Standard">
      <style:paragraph-properties fo:text-align="left" style:justify-single-word="false"/>
      <style:text-properties officeooo:rsid="00263849" officeooo:paragraph-rsid="00263849"/>
    </style:style>
    <style:style style:name="P19" style:family="paragraph" style:parent-style-name="Standard">
      <style:paragraph-properties fo:text-align="center" style:justify-single-word="false"/>
      <style:text-properties fo:color="#295f99" loext:opacity="100%" fo:font-size="14pt" fo:font-weight="bold" officeooo:rsid="002310be" officeooo:paragraph-rsid="002310be" style:font-size-asian="14pt" style:font-weight-asian="bold" style:font-size-complex="14pt" style:font-weight-complex="bold"/>
    </style:style>
    <style:style style:name="P20" style:family="paragraph" style:parent-style-name="Standard">
      <style:paragraph-properties fo:text-align="left" style:justify-single-word="false"/>
      <style:text-properties officeooo:rsid="003707e9" officeooo:paragraph-rsid="003707e9"/>
    </style:style>
    <style:style style:name="P21" style:family="paragraph" style:parent-style-name="Standard">
      <style:paragraph-properties fo:text-align="left" style:justify-single-word="false"/>
      <style:text-properties officeooo:rsid="002c7616" officeooo:paragraph-rsid="002c7616"/>
    </style:style>
    <style:style style:name="P22" style:family="paragraph" style:parent-style-name="Standard">
      <style:paragraph-properties fo:text-align="left" style:justify-single-word="false"/>
      <style:text-properties officeooo:rsid="002c7616" officeooo:paragraph-rsid="009581b3"/>
    </style:style>
    <style:style style:name="P23" style:family="paragraph" style:parent-style-name="Standard">
      <style:paragraph-properties fo:text-align="left" style:justify-single-word="false"/>
      <style:text-properties officeooo:rsid="002f2447" officeooo:paragraph-rsid="002f2447"/>
    </style:style>
    <style:style style:name="P24" style:family="paragraph" style:parent-style-name="Standard">
      <style:paragraph-properties fo:text-align="center" style:justify-single-word="false"/>
      <style:text-properties officeooo:rsid="002310be" officeooo:paragraph-rsid="0030e50c"/>
    </style:style>
    <style:style style:name="P25" style:family="paragraph" style:parent-style-name="Standard">
      <style:paragraph-properties fo:text-align="center" style:justify-single-word="false"/>
      <style:text-properties fo:color="#295f99" loext:opacity="100%" officeooo:rsid="002310be" officeooo:paragraph-rsid="0030e50c"/>
    </style:style>
    <style:style style:name="P26" style:family="paragraph" style:parent-style-name="Standard">
      <style:paragraph-properties fo:text-align="left" style:justify-single-word="false"/>
      <style:text-properties fo:color="#6e1677" loext:opacity="100%" officeooo:rsid="0030ff39" officeooo:paragraph-rsid="0030ff39"/>
    </style:style>
    <style:style style:name="P27" style:family="paragraph" style:parent-style-name="Standard">
      <style:paragraph-properties fo:text-align="left" style:justify-single-word="false"/>
      <style:text-properties officeooo:rsid="002310be" officeooo:paragraph-rsid="0030e50c"/>
    </style:style>
    <style:style style:name="P28" style:family="paragraph" style:parent-style-name="Standard">
      <style:paragraph-properties fo:text-align="center" style:justify-single-word="false"/>
      <style:text-properties fo:color="#295f99" loext:opacity="100%" fo:font-size="14pt" fo:font-weight="bold" officeooo:rsid="00263849" officeooo:paragraph-rsid="0030e50c" style:font-size-asian="14pt" style:font-weight-asian="bold" style:font-size-complex="14pt" style:font-weight-complex="bold"/>
    </style:style>
    <style:style style:name="P29" style:family="paragraph" style:parent-style-name="Standard">
      <style:paragraph-properties fo:text-align="left" style:justify-single-word="false"/>
      <style:text-properties officeooo:rsid="00263849" officeooo:paragraph-rsid="0030e50c"/>
    </style:style>
    <style:style style:name="P30" style:family="paragraph" style:parent-style-name="Standard">
      <style:paragraph-properties fo:text-align="left" style:justify-single-word="false"/>
      <style:text-properties officeooo:rsid="0030e50c" officeooo:paragraph-rsid="0030e50c"/>
    </style:style>
    <style:style style:name="P31" style:family="paragraph" style:parent-style-name="Standard">
      <style:paragraph-properties fo:text-align="left" style:justify-single-word="false"/>
      <style:text-properties officeooo:rsid="0039a9ac" officeooo:paragraph-rsid="0039a9ac"/>
    </style:style>
    <style:style style:name="P32" style:family="paragraph" style:parent-style-name="Standard">
      <style:paragraph-properties fo:text-align="center" style:justify-single-word="false"/>
      <style:text-properties fo:color="#295f99" loext:opacity="100%" fo:font-size="14pt" fo:font-weight="bold" officeooo:rsid="0030e50c" officeooo:paragraph-rsid="0030e50c" style:font-size-asian="14pt" style:font-weight-asian="bold" style:font-size-complex="14pt" style:font-weight-complex="bold"/>
    </style:style>
    <style:style style:name="P33" style:family="paragraph" style:parent-style-name="Standard">
      <style:paragraph-properties fo:text-align="left" style:justify-single-word="false"/>
      <style:text-properties officeooo:rsid="003dc943" officeooo:paragraph-rsid="003dc943"/>
    </style:style>
    <style:style style:name="P34" style:family="paragraph" style:parent-style-name="Standard">
      <style:paragraph-properties fo:text-align="left" style:justify-single-word="false"/>
      <style:text-properties officeooo:rsid="004b8827" officeooo:paragraph-rsid="004b8827"/>
    </style:style>
    <style:style style:name="P35" style:family="paragraph" style:parent-style-name="Standard">
      <style:paragraph-properties fo:text-align="left" style:justify-single-word="false"/>
      <style:text-properties fo:color="#6e1677" loext:opacity="100%" officeooo:rsid="00412b7e" officeooo:paragraph-rsid="00412b7e"/>
    </style:style>
    <style:style style:name="P36" style:family="paragraph" style:parent-style-name="Standard">
      <style:paragraph-properties fo:text-align="left" style:justify-single-word="false"/>
      <style:text-properties officeooo:rsid="00412b7e" officeooo:paragraph-rsid="00412b7e"/>
    </style:style>
    <style:style style:name="P37" style:family="paragraph" style:parent-style-name="Standard">
      <style:paragraph-properties fo:text-align="center" style:justify-single-word="false"/>
      <style:text-properties officeooo:rsid="002310be" officeooo:paragraph-rsid="0043c2bd"/>
    </style:style>
    <style:style style:name="P38" style:family="paragraph" style:parent-style-name="Standard">
      <style:paragraph-properties fo:text-align="left" style:justify-single-word="false"/>
      <style:text-properties fo:color="#761212" loext:opacity="100%" officeooo:rsid="0030ff39" officeooo:paragraph-rsid="0043c2bd"/>
    </style:style>
    <style:style style:name="P39" style:family="paragraph" style:parent-style-name="Standard">
      <style:paragraph-properties fo:text-align="left" style:justify-single-word="false"/>
      <style:text-properties fo:color="#761212" loext:opacity="100%" officeooo:rsid="005474d5" officeooo:paragraph-rsid="005474d5"/>
    </style:style>
    <style:style style:name="P40" style:family="paragraph" style:parent-style-name="Standard">
      <style:paragraph-properties fo:text-align="left" style:justify-single-word="false"/>
      <style:text-properties officeooo:rsid="0030ff39" officeooo:paragraph-rsid="0043c2bd"/>
    </style:style>
    <style:style style:name="P41" style:family="paragraph" style:parent-style-name="Standard">
      <style:paragraph-properties fo:text-align="center" style:justify-single-word="false"/>
      <style:text-properties fo:color="#295f99" loext:opacity="100%" fo:font-size="14pt" fo:font-weight="bold" officeooo:rsid="0052deea" officeooo:paragraph-rsid="0052deea" style:font-size-asian="14pt" style:font-weight-asian="bold" style:font-size-complex="14pt" style:font-weight-complex="bold"/>
    </style:style>
    <style:style style:name="P42" style:family="paragraph" style:parent-style-name="Standard">
      <style:paragraph-properties fo:text-align="left" style:justify-single-word="false"/>
      <style:text-properties officeooo:rsid="0030e50c" officeooo:paragraph-rsid="005188bd"/>
    </style:style>
    <style:style style:name="P43" style:family="paragraph" style:parent-style-name="Standard">
      <style:paragraph-properties fo:text-align="left" style:justify-single-word="false"/>
      <style:text-properties officeooo:rsid="004b8827" officeooo:paragraph-rsid="0050c624"/>
    </style:style>
    <style:style style:name="P44" style:family="paragraph" style:parent-style-name="Standard">
      <style:paragraph-properties fo:text-align="left" style:justify-single-word="false"/>
      <style:text-properties officeooo:rsid="005474d5" officeooo:paragraph-rsid="005474d5"/>
    </style:style>
    <style:style style:name="P45" style:family="paragraph" style:parent-style-name="Standard">
      <style:paragraph-properties fo:text-align="left" style:justify-single-word="false"/>
      <style:text-properties officeooo:rsid="0030e50c" officeooo:paragraph-rsid="0050c624"/>
    </style:style>
    <style:style style:name="P46" style:family="paragraph" style:parent-style-name="Standard">
      <style:paragraph-properties fo:text-align="left" style:justify-single-word="false"/>
      <style:text-properties officeooo:rsid="004b8827" officeooo:paragraph-rsid="00513d8a"/>
    </style:style>
    <style:style style:name="P47" style:family="paragraph" style:parent-style-name="Standard">
      <style:paragraph-properties fo:text-align="left" style:justify-single-word="false"/>
      <style:text-properties officeooo:rsid="004b8827" officeooo:paragraph-rsid="005188bd"/>
    </style:style>
    <style:style style:name="P48" style:family="paragraph" style:parent-style-name="Standard">
      <style:paragraph-properties fo:text-align="left" style:justify-single-word="false"/>
      <style:text-properties officeooo:rsid="005188bd" officeooo:paragraph-rsid="005188bd"/>
    </style:style>
    <style:style style:name="P49" style:family="paragraph" style:parent-style-name="Standard">
      <style:paragraph-properties fo:text-align="center" style:justify-single-word="false"/>
      <style:text-properties fo:color="#295f99" loext:opacity="100%" fo:font-size="14pt" fo:font-weight="bold" officeooo:rsid="005188bd" officeooo:paragraph-rsid="005188bd" style:font-size-asian="14pt" style:font-weight-asian="bold" style:font-size-complex="14pt" style:font-weight-complex="bold"/>
    </style:style>
    <style:style style:name="P50" style:family="paragraph" style:parent-style-name="Standard">
      <style:paragraph-properties fo:text-align="left" style:justify-single-word="false"/>
      <style:text-properties officeooo:rsid="0030e50c" officeooo:paragraph-rsid="00513d8a"/>
    </style:style>
    <style:style style:name="P51" style:family="paragraph" style:parent-style-name="Standard">
      <style:paragraph-properties fo:text-align="center" style:justify-single-word="false"/>
      <style:text-properties fo:color="#2a6099" loext:opacity="100%" fo:font-size="40pt" fo:font-weight="bold" officeooo:rsid="0020928f" officeooo:paragraph-rsid="007ba014" style:font-size-asian="40pt" style:font-weight-asian="bold" style:font-size-complex="40pt" style:font-weight-complex="bold"/>
    </style:style>
    <style:style style:name="P52" style:family="paragraph" style:parent-style-name="Standard">
      <style:paragraph-properties fo:text-align="center" style:justify-single-word="false"/>
      <style:text-properties fo:color="#000000" loext:opacity="100%" fo:font-size="18pt" fo:font-weight="bold" officeooo:rsid="0020928f" officeooo:paragraph-rsid="007ba014" style:font-size-asian="15.75pt" style:font-weight-asian="bold" style:font-size-complex="18pt" style:font-weight-complex="bold"/>
    </style:style>
    <style:style style:name="P53" style:family="paragraph" style:parent-style-name="Standard">
      <style:paragraph-properties fo:text-align="left" style:justify-single-word="false"/>
      <style:text-properties fo:color="#2a6099" loext:opacity="100%" fo:font-size="40pt" fo:font-weight="bold" officeooo:rsid="0020928f" officeooo:paragraph-rsid="007ba014" style:font-size-asian="40pt" style:font-weight-asian="bold" style:font-size-complex="40pt" style:font-weight-complex="bold"/>
    </style:style>
    <style:style style:name="P54" style:family="paragraph" style:parent-style-name="Standard">
      <style:paragraph-properties fo:text-align="left" style:justify-single-word="false"/>
      <style:text-properties fo:color="#2a6099" loext:opacity="100%" fo:font-size="40pt" fo:font-weight="bold" officeooo:rsid="0036748c" officeooo:paragraph-rsid="007ba014" style:font-size-asian="40pt" style:font-weight-asian="bold" style:font-size-complex="40pt" style:font-weight-complex="bold"/>
    </style:style>
    <style:style style:name="P55" style:family="paragraph" style:parent-style-name="Standard">
      <style:paragraph-properties fo:text-align="left" style:justify-single-word="false"/>
      <style:text-properties fo:color="#784b04" loext:opacity="100%" fo:font-size="12pt" fo:font-weight="normal" officeooo:rsid="007ba014" officeooo:paragraph-rsid="007ba014" style:font-size-asian="12pt" style:font-weight-asian="normal" style:font-size-complex="12pt" style:font-weight-complex="normal"/>
    </style:style>
    <style:style style:name="P56" style:family="paragraph" style:parent-style-name="Standard">
      <style:paragraph-properties fo:text-align="left" style:justify-single-word="false"/>
      <style:text-properties fo:color="#2a6099" loext:opacity="100%" fo:font-size="40pt" fo:font-weight="bold" officeooo:rsid="0020928f" officeooo:paragraph-rsid="007d25f1" style:font-size-asian="40pt" style:font-weight-asian="bold" style:font-size-complex="40pt" style:font-weight-complex="bold"/>
    </style:style>
    <style:style style:name="P57" style:family="paragraph" style:parent-style-name="Standard">
      <style:paragraph-properties fo:text-align="left" style:justify-single-word="false"/>
      <style:text-properties fo:color="#2a6099" loext:opacity="100%" fo:font-size="40pt" fo:font-weight="bold" officeooo:rsid="0036748c" officeooo:paragraph-rsid="007d25f1" style:font-size-asian="40pt" style:font-weight-asian="bold" style:font-size-complex="40pt" style:font-weight-complex="bold"/>
    </style:style>
    <style:style style:name="P58" style:family="paragraph" style:parent-style-name="Standard">
      <style:paragraph-properties fo:text-align="left" style:justify-single-word="false"/>
      <style:text-properties fo:color="#784b04" loext:opacity="100%" fo:font-size="12pt" fo:font-weight="normal" officeooo:rsid="007da293" officeooo:paragraph-rsid="007d25f1" style:font-size-asian="12pt" style:font-weight-asian="normal" style:font-size-complex="12pt" style:font-weight-complex="normal"/>
    </style:style>
    <style:style style:name="P59" style:family="paragraph" style:parent-style-name="Standard">
      <style:paragraph-properties fo:text-align="left" style:justify-single-word="false"/>
      <style:text-properties fo:color="#2a6099" loext:opacity="100%" fo:font-size="40pt" fo:font-weight="bold" officeooo:rsid="0020928f" officeooo:paragraph-rsid="007f63cc" style:font-size-asian="40pt" style:font-weight-asian="bold" style:font-size-complex="40pt" style:font-weight-complex="bold"/>
    </style:style>
    <style:style style:name="P60" style:family="paragraph" style:parent-style-name="Standard">
      <style:paragraph-properties fo:text-align="left" style:justify-single-word="false"/>
      <style:text-properties fo:color="#2a6099" loext:opacity="100%" fo:font-size="40pt" fo:font-weight="bold" officeooo:rsid="0036748c" officeooo:paragraph-rsid="007f63cc" style:font-size-asian="40pt" style:font-weight-asian="bold" style:font-size-complex="40pt" style:font-weight-complex="bold"/>
    </style:style>
    <style:style style:name="P61" style:family="paragraph" style:parent-style-name="Standard">
      <style:paragraph-properties fo:text-align="left" style:justify-single-word="false"/>
      <style:text-properties fo:color="#784b04" loext:opacity="100%" fo:font-size="12pt" fo:font-weight="normal" officeooo:rsid="007f63cc" officeooo:paragraph-rsid="007f63cc" style:font-size-asian="12pt" style:font-weight-asian="normal" style:font-size-complex="12pt" style:font-weight-complex="normal"/>
    </style:style>
    <style:style style:name="P62" style:family="paragraph" style:parent-style-name="Standard">
      <style:paragraph-properties fo:text-align="left" style:justify-single-word="false"/>
      <style:text-properties fo:color="#2a6099" loext:opacity="100%" fo:font-size="40pt" fo:font-weight="bold" officeooo:rsid="0020928f" officeooo:paragraph-rsid="0081411c" style:font-size-asian="40pt" style:font-weight-asian="bold" style:font-size-complex="40pt" style:font-weight-complex="bold"/>
    </style:style>
    <style:style style:name="P63" style:family="paragraph" style:parent-style-name="Standard">
      <style:paragraph-properties fo:text-align="left" style:justify-single-word="false"/>
      <style:text-properties fo:color="#2a6099" loext:opacity="100%" fo:font-size="40pt" fo:font-weight="bold" officeooo:rsid="0036748c" officeooo:paragraph-rsid="0081411c" style:font-size-asian="40pt" style:font-weight-asian="bold" style:font-size-complex="40pt" style:font-weight-complex="bold"/>
    </style:style>
    <style:style style:name="P64" style:family="paragraph" style:parent-style-name="Standard">
      <style:paragraph-properties fo:text-align="left" style:justify-single-word="false"/>
      <style:text-properties fo:color="#784b04" loext:opacity="100%" fo:font-size="12pt" fo:font-weight="normal" officeooo:rsid="0084e555" officeooo:paragraph-rsid="0081411c" style:font-size-asian="12pt" style:font-weight-asian="normal" style:font-size-complex="12pt" style:font-weight-complex="normal"/>
    </style:style>
    <style:style style:name="P65" style:family="paragraph" style:parent-style-name="Standard">
      <style:paragraph-properties fo:text-align="left" style:justify-single-word="false"/>
      <style:text-properties fo:color="#2a6099" loext:opacity="100%" fo:font-size="40pt" fo:font-weight="bold" officeooo:rsid="0020928f" officeooo:paragraph-rsid="0086d92b" style:font-size-asian="40pt" style:font-weight-asian="bold" style:font-size-complex="40pt" style:font-weight-complex="bold"/>
    </style:style>
    <style:style style:name="P66" style:family="paragraph" style:parent-style-name="Standard">
      <style:paragraph-properties fo:text-align="left" style:justify-single-word="false"/>
      <style:text-properties fo:color="#2a6099" loext:opacity="100%" fo:font-size="40pt" fo:font-weight="bold" officeooo:rsid="0036748c" officeooo:paragraph-rsid="0086d92b" style:font-size-asian="40pt" style:font-weight-asian="bold" style:font-size-complex="40pt" style:font-weight-complex="bold"/>
    </style:style>
    <style:style style:name="P67" style:family="paragraph" style:parent-style-name="Standard">
      <style:paragraph-properties fo:text-align="left" style:justify-single-word="false"/>
      <style:text-properties fo:color="#784b04" loext:opacity="100%" fo:font-size="12pt" fo:font-weight="normal" officeooo:rsid="0086d92b" officeooo:paragraph-rsid="0086d92b" style:font-size-asian="12pt" style:font-weight-asian="normal" style:font-size-complex="12pt" style:font-weight-complex="normal"/>
    </style:style>
    <style:style style:name="P68" style:family="paragraph" style:parent-style-name="Standard">
      <style:paragraph-properties fo:text-align="left" style:justify-single-word="false"/>
      <style:text-properties fo:color="#2a6099" loext:opacity="100%" fo:font-size="40pt" fo:font-weight="bold" officeooo:rsid="0020928f" officeooo:paragraph-rsid="008a0793" style:font-size-asian="40pt" style:font-weight-asian="bold" style:font-size-complex="40pt" style:font-weight-complex="bold"/>
    </style:style>
    <style:style style:name="P69" style:family="paragraph" style:parent-style-name="Standard">
      <style:paragraph-properties fo:text-align="left" style:justify-single-word="false"/>
      <style:text-properties fo:color="#2a6099" loext:opacity="100%" fo:font-size="40pt" fo:font-weight="bold" officeooo:rsid="0036748c" officeooo:paragraph-rsid="008a0793" style:font-size-asian="40pt" style:font-weight-asian="bold" style:font-size-complex="40pt" style:font-weight-complex="bold"/>
    </style:style>
    <style:style style:name="P70" style:family="paragraph" style:parent-style-name="Standard">
      <style:paragraph-properties fo:text-align="left" style:justify-single-word="false"/>
      <style:text-properties officeooo:rsid="004f2644" officeooo:paragraph-rsid="008b3c0a"/>
    </style:style>
    <style:style style:name="T1" style:family="text">
      <style:text-properties fo:color="#295f99" loext:opacity="100%" fo:font-size="60pt" style:font-size-asian="60pt" style:font-size-complex="60pt"/>
    </style:style>
    <style:style style:name="T2" style:family="text">
      <style:text-properties fo:font-size="24pt" style:font-size-asian="24pt" style:font-size-complex="24pt"/>
    </style:style>
    <style:style style:name="T3" style:family="text">
      <style:text-properties fo:font-size="24pt" officeooo:rsid="00a3e43e" style:font-size-asian="24pt" style:font-size-complex="24pt"/>
    </style:style>
    <style:style style:name="T4" style:family="text">
      <style:text-properties fo:color="#000000" loext:opacity="100%" fo:font-size="18pt" officeooo:rsid="0020928f" style:font-size-asian="18pt" style:font-size-complex="18pt"/>
    </style:style>
    <style:style style:name="T5" style:family="text">
      <style:text-properties fo:color="#008d00" loext:opacity="100%" fo:font-size="18pt" officeooo:rsid="005bf0e2" style:font-size-asian="18pt" style:font-size-complex="18pt"/>
    </style:style>
    <style:style style:name="T6" style:family="text">
      <style:text-properties fo:color="#127622" loext:opacity="100%" fo:font-size="18pt" officeooo:rsid="005bf0e2" style:font-size-asian="18pt" style:font-size-complex="18pt"/>
    </style:style>
    <style:style style:name="T7" style:family="text">
      <style:text-properties fo:color="#000000" loext:opacity="100%" fo:font-size="18pt" officeooo:rsid="005bf0e2" style:font-size-asian="18pt" style:font-size-complex="18pt"/>
    </style:style>
    <style:style style:name="T8" style:family="text">
      <style:text-properties fo:color="#000000" loext:opacity="100%" fo:font-size="18pt" officeooo:rsid="005c75fe" style:font-size-asian="18pt" style:font-size-complex="18pt"/>
    </style:style>
    <style:style style:name="T9" style:family="text">
      <style:text-properties fo:color="#b46c00" loext:opacity="100%" fo:font-size="18pt" officeooo:rsid="005bf0e2" style:font-size-asian="18pt" style:font-size-complex="18pt"/>
    </style:style>
    <style:style style:name="T10" style:family="text">
      <style:text-properties fo:color="#b46c00" loext:opacity="100%" fo:font-size="16pt" officeooo:rsid="005bf0e2" style:font-size-asian="16pt" style:font-size-complex="16pt"/>
    </style:style>
    <style:style style:name="T11" style:family="text">
      <style:text-properties fo:color="#6e1677" loext:opacity="100%" fo:font-size="18pt" officeooo:rsid="005bf0e2" style:font-size-asian="18pt" style:font-size-complex="18pt"/>
    </style:style>
    <style:style style:name="T12" style:family="text">
      <style:text-properties fo:color="#6e1677" loext:opacity="100%" fo:font-size="16pt" officeooo:rsid="005bf0e2" style:font-size-asian="16pt" style:font-size-complex="16pt"/>
    </style:style>
    <style:style style:name="T13" style:family="text">
      <style:text-properties fo:color="#6e1677" loext:opacity="100%" fo:font-size="16pt" officeooo:rsid="005c75fe" style:font-size-asian="16pt" style:font-size-complex="16pt"/>
    </style:style>
    <style:style style:name="T14" style:family="text">
      <style:text-properties fo:color="#6e1677" loext:opacity="100%" fo:font-size="16pt" officeooo:rsid="005d2feb" style:font-size-asian="16pt" style:font-size-complex="16pt"/>
    </style:style>
    <style:style style:name="T15" style:family="text">
      <style:text-properties fo:color="#000000" loext:opacity="100%" fo:font-size="18pt" officeooo:rsid="00612b3d" style:font-size-asian="18pt" style:font-size-complex="18pt"/>
    </style:style>
    <style:style style:name="T16" style:family="text">
      <style:text-properties fo:color="#761212" loext:opacity="100%" fo:font-size="18pt" officeooo:rsid="005bf0e2" style:font-size-asian="18pt" style:font-size-complex="18pt"/>
    </style:style>
    <style:style style:name="T17" style:family="text">
      <style:text-properties fo:color="#761212" loext:opacity="100%" fo:font-size="18pt" officeooo:rsid="005f6a93" style:font-size-asian="18pt" style:font-size-complex="18pt"/>
    </style:style>
    <style:style style:name="T18" style:family="text">
      <style:text-properties fo:color="#761212" loext:opacity="100%" fo:font-size="16pt" officeooo:rsid="005bf0e2" style:font-size-asian="16pt" style:font-size-complex="16pt"/>
    </style:style>
    <style:style style:name="T19" style:family="text">
      <style:text-properties fo:color="#000000" loext:opacity="100%" fo:font-size="18pt" officeooo:rsid="0061c8ea" style:font-size-asian="18pt" style:font-size-complex="18pt"/>
    </style:style>
    <style:style style:name="T20" style:family="text">
      <style:text-properties fo:color="#000000" loext:opacity="100%" fo:font-size="18pt" officeooo:rsid="00a1cbf4" style:font-size-asian="18pt" style:font-size-complex="18pt"/>
    </style:style>
    <style:style style:name="T21" style:family="text">
      <style:text-properties fo:color="#784b04" loext:opacity="100%" fo:font-size="18pt" officeooo:rsid="0036748c" style:font-size-asian="18pt" style:font-size-complex="18pt"/>
    </style:style>
    <style:style style:name="T22" style:family="text">
      <style:text-properties fo:color="#784b04" loext:opacity="100%" fo:font-size="16pt" officeooo:rsid="0036748c" style:font-size-asian="16pt" style:font-size-complex="16pt"/>
    </style:style>
    <style:style style:name="T23" style:family="text">
      <style:text-properties officeooo:rsid="008f4635"/>
    </style:style>
    <style:style style:name="T24" style:family="text">
      <style:text-properties officeooo:rsid="009130c5"/>
    </style:style>
    <style:style style:name="T25" style:family="text">
      <style:text-properties officeooo:rsid="002057ea"/>
    </style:style>
    <style:style style:name="T26" style:family="text">
      <style:text-properties officeooo:rsid="0021bff1"/>
    </style:style>
    <style:style style:name="T27" style:family="text">
      <style:text-properties officeooo:rsid="00215219"/>
    </style:style>
    <style:style style:name="T28" style:family="text">
      <style:text-properties fo:color="#ff0000" loext:opacity="100%" fo:font-size="16pt" fo:font-weight="bold" style:font-size-asian="16pt" style:font-weight-asian="bold" style:font-size-complex="16pt" style:font-weight-complex="bold"/>
    </style:style>
    <style:style style:name="T29" style:family="text">
      <style:text-properties fo:color="#295f99" loext:opacity="100%" fo:font-size="12pt" fo:font-weight="bold" style:font-size-asian="12pt" style:font-weight-asian="bold" style:font-size-complex="12pt" style:font-weight-complex="bold"/>
    </style:style>
    <style:style style:name="T30" style:family="text">
      <style:text-properties fo:color="#295f99" loext:opacity="100%" fo:font-size="12pt" fo:font-style="italic" fo:font-weight="bold" style:font-size-asian="12pt" style:font-style-asian="italic" style:font-weight-asian="bold" style:font-size-complex="12pt" style:font-style-complex="italic" style:font-weight-complex="bold"/>
    </style:style>
    <style:style style:name="T31" style:family="text">
      <style:text-properties fo:color="#295f99" loext:opacity="100%" fo:font-size="12pt" fo:font-style="italic" fo:font-weight="bold" officeooo:rsid="00247276" style:font-size-asian="12pt" style:font-style-asian="italic" style:font-weight-asian="bold" style:font-size-complex="12pt" style:font-style-complex="italic" style:font-weight-complex="bold"/>
    </style:style>
    <style:style style:name="T32" style:family="text">
      <style:text-properties fo:font-size="14pt" style:font-size-asian="14pt" style:font-size-complex="14pt"/>
    </style:style>
    <style:style style:name="T33" style:family="text">
      <style:text-properties officeooo:rsid="00247276"/>
    </style:style>
    <style:style style:name="T34" style:family="text">
      <style:text-properties officeooo:rsid="0029f70e"/>
    </style:style>
    <style:style style:name="T35" style:family="text">
      <style:text-properties fo:color="#295f99" loext:opacity="100%" fo:font-weight="bold" style:font-weight-asian="bold" style:font-weight-complex="bold"/>
    </style:style>
    <style:style style:name="T36" style:family="text">
      <style:text-properties fo:color="#b46c00" loext:opacity="100%"/>
    </style:style>
    <style:style style:name="T37" style:family="text">
      <style:text-properties fo:color="#b46c00" loext:opacity="100%" officeooo:rsid="002f2447"/>
    </style:style>
    <style:style style:name="T38" style:family="text">
      <style:text-properties officeooo:rsid="002f2447"/>
    </style:style>
    <style:style style:name="T39" style:family="text">
      <style:text-properties fo:color="#295f99" loext:opacity="100%" fo:font-weight="bold" officeooo:rsid="003707e9" style:font-weight-asian="bold" style:font-weight-complex="bold"/>
    </style:style>
    <style:style style:name="T40" style:family="text">
      <style:text-properties officeooo:rsid="003707e9"/>
    </style:style>
    <style:style style:name="T41" style:family="text">
      <style:text-properties fo:color="#b46c00" loext:opacity="100%" officeooo:rsid="00932318"/>
    </style:style>
    <style:style style:name="T42" style:family="text">
      <style:text-properties fo:color="#b46c00" loext:opacity="100%" officeooo:rsid="0027ce3b"/>
    </style:style>
    <style:style style:name="T43" style:family="text">
      <style:text-properties fo:color="#b46c00" loext:opacity="100%" officeooo:rsid="0028d99d"/>
    </style:style>
    <style:style style:name="T44" style:family="text">
      <style:text-properties fo:color="#b46c00" loext:opacity="100%" officeooo:rsid="002b3cfa"/>
    </style:style>
    <style:style style:name="T45" style:family="text">
      <style:text-properties fo:color="#b46c00" loext:opacity="100%" officeooo:rsid="009500c6"/>
    </style:style>
    <style:style style:name="T46" style:family="text">
      <style:text-properties fo:color="#b46c00" loext:opacity="100%" officeooo:rsid="002c7616"/>
    </style:style>
    <style:style style:name="T47" style:family="text">
      <style:text-properties fo:color="#b46c00" loext:opacity="100%" officeooo:rsid="009581b3"/>
    </style:style>
    <style:style style:name="T48" style:family="text">
      <style:text-properties fo:color="#b46c00" loext:opacity="100%" officeooo:rsid="002d2ea4"/>
    </style:style>
    <style:style style:name="T49" style:family="text">
      <style:text-properties officeooo:rsid="00263849"/>
    </style:style>
    <style:style style:name="T50" style:family="text">
      <style:text-properties fo:color="#295f99" loext:opacity="100%" fo:font-weight="bold" officeooo:rsid="002b3cfa" style:font-weight-asian="bold" style:font-weight-complex="bold"/>
    </style:style>
    <style:style style:name="T51" style:family="text">
      <style:text-properties officeooo:rsid="002b3cfa"/>
    </style:style>
    <style:style style:name="T52" style:family="text">
      <style:text-properties fo:color="#b46c00" loext:opacity="100%" officeooo:rsid="00263849"/>
    </style:style>
    <style:style style:name="T53" style:family="text">
      <style:text-properties fo:color="#b46c00" loext:opacity="100%" officeooo:rsid="003052d5"/>
    </style:style>
    <style:style style:name="T54" style:family="text">
      <style:text-properties fo:color="#295f99" loext:opacity="100%" fo:font-style="italic" fo:font-weight="bold" style:font-style-asian="italic" style:font-weight-asian="bold" style:font-style-complex="italic" style:font-weight-complex="bold"/>
    </style:style>
    <style:style style:name="T55" style:family="text">
      <style:text-properties fo:color="#295f99" loext:opacity="100%" fo:font-style="italic" fo:font-weight="bold" officeooo:rsid="0030e50c" style:font-style-asian="italic" style:font-weight-asian="bold" style:font-style-complex="italic" style:font-weight-complex="bold"/>
    </style:style>
    <style:style style:name="T56" style:family="text">
      <style:text-properties fo:color="#295f99" loext:opacity="100%" fo:font-style="italic" fo:font-weight="bold" officeooo:rsid="005c75fe" style:font-style-asian="italic" style:font-weight-asian="bold" style:font-style-complex="italic" style:font-weight-complex="bold"/>
    </style:style>
    <style:style style:name="T57" style:family="text">
      <style:text-properties fo:color="#295f99" loext:opacity="100%" fo:font-style="italic" fo:font-weight="bold" officeooo:rsid="00247276" style:font-style-asian="italic" style:font-weight-asian="bold" style:font-style-complex="italic" style:font-weight-complex="bold"/>
    </style:style>
    <style:style style:name="T58" style:family="text">
      <style:text-properties officeooo:rsid="00316e45"/>
    </style:style>
    <style:style style:name="T59" style:family="text">
      <style:text-properties officeooo:rsid="003bb6d7"/>
    </style:style>
    <style:style style:name="T60" style:family="text">
      <style:text-properties officeooo:rsid="00333c33"/>
    </style:style>
    <style:style style:name="T61" style:family="text">
      <style:text-properties officeooo:rsid="003474a2"/>
    </style:style>
    <style:style style:name="T62" style:family="text">
      <style:text-properties officeooo:rsid="003cda27"/>
    </style:style>
    <style:style style:name="T63" style:family="text">
      <style:text-properties officeooo:rsid="0030e50c"/>
    </style:style>
    <style:style style:name="T64" style:family="text">
      <style:text-properties fo:color="#6e1677" loext:opacity="100%"/>
    </style:style>
    <style:style style:name="T65" style:family="text">
      <style:text-properties fo:color="#6e1677" loext:opacity="100%" officeooo:rsid="00347c70"/>
    </style:style>
    <style:style style:name="T66" style:family="text">
      <style:text-properties officeooo:rsid="00347c70"/>
    </style:style>
    <style:style style:name="T67" style:family="text">
      <style:text-properties fo:color="#6e1677" loext:opacity="100%" officeooo:rsid="0096e660"/>
    </style:style>
    <style:style style:name="T68" style:family="text">
      <style:text-properties fo:color="#6e1677" loext:opacity="100%" officeooo:rsid="003587a2"/>
    </style:style>
    <style:style style:name="T69" style:family="text">
      <style:text-properties fo:color="#6e1677" loext:opacity="100%" officeooo:rsid="0039a9ac"/>
    </style:style>
    <style:style style:name="T70" style:family="text">
      <style:text-properties officeooo:rsid="003d0d85"/>
    </style:style>
    <style:style style:name="T71" style:family="text">
      <style:text-properties fo:color="#6e1677" loext:opacity="100%" officeooo:rsid="003d0d85"/>
    </style:style>
    <style:style style:name="T72" style:family="text">
      <style:text-properties fo:color="#6e1677" loext:opacity="100%" officeooo:rsid="00972186"/>
    </style:style>
    <style:style style:name="T73" style:family="text">
      <style:text-properties fo:color="#6e1677" loext:opacity="100%" officeooo:rsid="003dc943"/>
    </style:style>
    <style:style style:name="T74" style:family="text">
      <style:text-properties fo:color="#295f99" loext:opacity="100%" fo:font-weight="bold" officeooo:rsid="0030e50c" style:font-weight-asian="bold" style:font-weight-complex="bold"/>
    </style:style>
    <style:style style:name="T75" style:family="text">
      <style:text-properties fo:color="#6e1677" loext:opacity="100%" officeooo:rsid="0030e50c"/>
    </style:style>
    <style:style style:name="T76" style:family="text">
      <style:text-properties fo:color="#6e1677" loext:opacity="100%" officeooo:rsid="003ebb89"/>
    </style:style>
    <style:style style:name="T77" style:family="text">
      <style:text-properties fo:color="#6e1677" loext:opacity="100%" officeooo:rsid="0098de50"/>
    </style:style>
    <style:style style:name="T78" style:family="text">
      <style:text-properties fo:color="#6e1677" loext:opacity="100%" officeooo:rsid="009b3eca"/>
    </style:style>
    <style:style style:name="T79" style:family="text">
      <style:text-properties fo:color="#6e1677" loext:opacity="100%" officeooo:rsid="003f5dcf"/>
    </style:style>
    <style:style style:name="T80" style:family="text">
      <style:text-properties officeooo:rsid="003e666b"/>
    </style:style>
    <style:style style:name="T81" style:family="text">
      <style:text-properties fo:color="#6e1677" loext:opacity="100%" officeooo:rsid="00409412"/>
    </style:style>
    <style:style style:name="T82" style:family="text">
      <style:text-properties fo:color="#6e1677" loext:opacity="100%" officeooo:rsid="0099f758"/>
    </style:style>
    <style:style style:name="T83" style:family="text">
      <style:text-properties fo:color="#6e1677" loext:opacity="100%" officeooo:rsid="00412b7e"/>
    </style:style>
    <style:style style:name="T84" style:family="text">
      <style:text-properties fo:color="#6e1677" loext:opacity="100%" officeooo:rsid="0030ff39"/>
    </style:style>
    <style:style style:name="T85" style:family="text">
      <style:text-properties fo:color="#6e1677" loext:opacity="100%" officeooo:rsid="00316316"/>
    </style:style>
    <style:style style:name="T86" style:family="text">
      <style:text-properties fo:color="#6e1677" loext:opacity="100%" officeooo:rsid="009bc960"/>
    </style:style>
    <style:style style:name="T87" style:family="text">
      <style:text-properties officeooo:rsid="00412b7e"/>
    </style:style>
    <style:style style:name="T88" style:family="text">
      <style:text-properties fo:color="#6e1677" loext:opacity="100%" officeooo:rsid="0045595d"/>
    </style:style>
    <style:style style:name="T89" style:family="text">
      <style:text-properties fo:color="#6e1677" loext:opacity="100%" officeooo:rsid="004bc5b9"/>
    </style:style>
    <style:style style:name="T90" style:family="text">
      <style:text-properties fo:color="#6e1677" loext:opacity="100%" officeooo:rsid="004d6bf9"/>
    </style:style>
    <style:style style:name="T91" style:family="text">
      <style:text-properties fo:color="#6e1677" loext:opacity="100%" officeooo:rsid="004f216e"/>
    </style:style>
    <style:style style:name="T92" style:family="text">
      <style:text-properties officeooo:rsid="009bc960"/>
    </style:style>
    <style:style style:name="T93" style:family="text">
      <style:text-properties officeooo:rsid="00422d3c"/>
    </style:style>
    <style:style style:name="T94" style:family="text">
      <style:text-properties officeooo:rsid="00439aa2"/>
    </style:style>
    <style:style style:name="T95" style:family="text">
      <style:text-properties fo:color="#ff0000" loext:opacity="100%" fo:font-size="16pt" fo:font-weight="bold" officeooo:rsid="0045dda7" style:font-size-asian="16pt" style:font-weight-asian="bold" style:font-size-complex="16pt" style:font-weight-complex="bold"/>
    </style:style>
    <style:style style:name="T96" style:family="text">
      <style:text-properties fo:color="#295f99" loext:opacity="100%" fo:font-style="italic" fo:font-weight="bold" officeooo:rsid="0045dda7" style:font-style-asian="italic" style:font-weight-asian="bold" style:font-style-complex="italic" style:font-weight-complex="bold"/>
    </style:style>
    <style:style style:name="T97" style:family="text">
      <style:text-properties fo:color="#295f99" loext:opacity="100%" fo:font-style="italic" fo:font-weight="bold" officeooo:rsid="0050c624" style:font-style-asian="italic" style:font-weight-asian="bold" style:font-style-complex="italic" style:font-weight-complex="bold"/>
    </style:style>
    <style:style style:name="T98" style:family="text">
      <style:text-properties officeooo:rsid="004b85a2"/>
    </style:style>
    <style:style style:name="T99" style:family="text">
      <style:text-properties officeooo:rsid="009d5bb3"/>
    </style:style>
    <style:style style:name="T100" style:family="text">
      <style:text-properties officeooo:rsid="004b8827"/>
    </style:style>
    <style:style style:name="T101" style:family="text">
      <style:text-properties fo:color="#761212" loext:opacity="100%" officeooo:rsid="005188bd"/>
    </style:style>
    <style:style style:name="T102" style:family="text">
      <style:text-properties fo:color="#761212" loext:opacity="100%" officeooo:rsid="0052deea"/>
    </style:style>
    <style:style style:name="T103" style:family="text">
      <style:text-properties fo:color="#761212" loext:opacity="100%" officeooo:rsid="005474d5"/>
    </style:style>
    <style:style style:name="T104" style:family="text">
      <style:text-properties fo:color="#761212" loext:opacity="100%" officeooo:rsid="0057d3f7"/>
    </style:style>
    <style:style style:name="T105" style:family="text">
      <style:text-properties fo:color="#761212" loext:opacity="100%" officeooo:rsid="009d5bb3"/>
    </style:style>
    <style:style style:name="T106" style:family="text">
      <style:text-properties fo:color="#761212" loext:opacity="100%" officeooo:rsid="0058b7b5"/>
    </style:style>
    <style:style style:name="T107" style:family="text">
      <style:text-properties fo:color="#761212" loext:opacity="100%" officeooo:rsid="005675a3"/>
    </style:style>
    <style:style style:name="T108" style:family="text">
      <style:text-properties fo:color="#761212" loext:opacity="100%" officeooo:rsid="0055e44a"/>
    </style:style>
    <style:style style:name="T109" style:family="text">
      <style:text-properties fo:color="#761212" loext:opacity="100%" officeooo:rsid="009f742a"/>
    </style:style>
    <style:style style:name="T110" style:family="text">
      <style:text-properties officeooo:rsid="0052deea"/>
    </style:style>
    <style:style style:name="T111" style:family="text">
      <style:text-properties fo:color="#355269" loext:opacity="100%" fo:font-size="38pt" style:font-size-asian="38pt" style:font-size-complex="38pt"/>
    </style:style>
    <style:style style:name="T112" style:family="text">
      <style:text-properties fo:color="#355269" loext:opacity="100%" fo:font-size="18pt" style:font-size-asian="15.75pt" style:font-size-complex="18pt"/>
    </style:style>
    <style:style style:name="T113" style:family="text">
      <style:text-properties fo:color="#355269" loext:opacity="100%" fo:font-size="18pt" officeooo:rsid="0036748c" style:font-size-asian="15.75pt" style:font-size-complex="18pt"/>
    </style:style>
    <style:style style:name="T114" style:family="text">
      <style:text-properties fo:color="#355269" loext:opacity="100%" fo:font-size="12pt" officeooo:rsid="0036748c" style:font-size-asian="12pt" style:font-size-complex="12pt"/>
    </style:style>
    <style:style style:name="T115" style:family="text">
      <style:text-properties fo:color="#000000" loext:opacity="100%" fo:font-size="12pt" fo:font-weight="normal" officeooo:rsid="00238dfe" style:font-size-asian="12pt" style:font-weight-asian="normal" style:font-size-complex="12pt" style:font-weight-complex="normal"/>
    </style:style>
    <style:style style:name="T116" style:family="text">
      <style:text-properties fo:color="#784b04" loext:opacity="100%" fo:font-size="12pt" fo:font-weight="normal" officeooo:rsid="0036748c" style:font-size-asian="12pt" style:font-weight-asian="normal" style:font-size-complex="12pt" style:font-weight-complex="normal"/>
    </style:style>
    <style:style style:name="T117" style:family="text">
      <style:text-properties fo:color="#784b04" loext:opacity="100%" fo:font-size="12pt" fo:font-weight="normal" officeooo:rsid="007ba014" style:font-size-asian="12pt" style:font-weight-asian="normal" style:font-size-complex="12pt" style:font-weight-complex="normal"/>
    </style:style>
    <style:style style:name="T118" style:family="text">
      <style:text-properties fo:color="#355269" loext:opacity="100%" fo:font-size="12pt" style:font-size-asian="12pt" style:font-size-complex="12pt"/>
    </style:style>
    <style:style style:name="T119" style:family="text">
      <style:text-properties fo:color="#000000" loext:opacity="100%" fo:font-size="12pt" fo:font-weight="normal" style:font-size-asian="12pt" style:font-weight-asian="normal" style:font-size-complex="12pt" style:font-weight-complex="normal"/>
    </style:style>
    <style:style style:name="T120" style:family="text">
      <style:text-properties fo:color="#784b04" loext:opacity="100%" fo:font-size="12pt" fo:font-weight="normal" officeooo:rsid="007d25f1" style:font-size-asian="12pt" style:font-weight-asian="normal" style:font-size-complex="12pt" style:font-weight-complex="normal"/>
    </style:style>
    <style:style style:name="T121" style:family="text">
      <style:text-properties fo:color="#784b04" loext:opacity="100%" fo:font-size="12pt" fo:font-weight="normal" officeooo:rsid="007f63cc" style:font-size-asian="12pt" style:font-weight-asian="normal" style:font-size-complex="12pt" style:font-weight-complex="normal"/>
    </style:style>
    <style:style style:name="T122" style:family="text">
      <style:text-properties fo:color="#784b04" loext:opacity="100%" fo:font-size="12pt" fo:font-weight="normal" officeooo:rsid="007d74f9" style:font-size-asian="12pt" style:font-weight-asian="normal" style:font-size-complex="12pt" style:font-weight-complex="normal"/>
    </style:style>
    <style:style style:name="T123" style:family="text">
      <style:text-properties fo:color="#784b04" loext:opacity="100%" fo:font-size="12pt" fo:font-weight="normal" officeooo:rsid="009fcb1c" style:font-size-asian="12pt" style:font-weight-asian="normal" style:font-size-complex="12pt" style:font-weight-complex="normal"/>
    </style:style>
    <style:style style:name="T124" style:family="text">
      <style:text-properties fo:color="#784b04" loext:opacity="100%" fo:font-size="12pt" fo:font-weight="normal" officeooo:rsid="007da293" style:font-size-asian="12pt" style:font-weight-asian="normal" style:font-size-complex="12pt" style:font-weight-complex="normal"/>
    </style:style>
    <style:style style:name="T125" style:family="text">
      <style:text-properties fo:color="#784b04" loext:opacity="100%" fo:font-size="12pt" fo:font-weight="normal" officeooo:rsid="004752da" style:font-size-asian="12pt" style:font-weight-asian="normal" style:font-size-complex="12pt" style:font-weight-complex="normal" loext:padding="0cm" loext:border="none"/>
    </style:style>
    <style:style style:name="T126" style:family="text">
      <style:text-properties fo:color="#784b04" loext:opacity="100%" fo:font-size="12pt" fo:font-weight="normal" officeooo:rsid="009fcb1c" style:font-size-asian="12pt" style:font-weight-asian="normal" style:font-size-complex="12pt" style:font-weight-complex="normal" loext:padding="0cm" loext:border="none"/>
    </style:style>
    <style:style style:name="T127" style:family="text">
      <style:text-properties fo:color="#784b04" loext:opacity="100%" fo:font-size="12pt" fo:font-weight="normal" officeooo:rsid="007f63cc" style:font-size-asian="12pt" style:font-weight-asian="normal" style:font-size-complex="12pt" style:font-weight-complex="normal" loext:padding="0cm" loext:border="none"/>
    </style:style>
    <style:style style:name="T128" style:family="text">
      <style:text-properties fo:color="#784b04" loext:opacity="100%" fo:font-size="12pt" fo:font-weight="normal" officeooo:rsid="008bcc36" style:font-size-asian="12pt" style:font-weight-asian="normal" style:font-size-complex="12pt" style:font-weight-complex="normal"/>
    </style:style>
    <style:style style:name="T129" style:family="text">
      <style:text-properties fo:color="#784b04" loext:opacity="100%" fo:font-size="12pt" fo:font-weight="normal" officeooo:rsid="008d1230" style:font-size-asian="12pt" style:font-weight-asian="normal" style:font-size-complex="12pt" style:font-weight-complex="normal"/>
    </style:style>
    <style:style style:name="T130" style:family="text">
      <style:text-properties fo:color="#784b04" loext:opacity="100%" fo:font-size="12pt" fo:font-weight="normal" officeooo:rsid="0081411c" style:font-size-asian="12pt" style:font-weight-asian="normal" style:font-size-complex="12pt" style:font-weight-complex="normal"/>
    </style:style>
    <style:style style:name="T131" style:family="text">
      <style:text-properties fo:color="#784b04" loext:opacity="100%" fo:font-size="12pt" fo:font-weight="normal" officeooo:rsid="008eeb6e" style:font-size-asian="12pt" style:font-weight-asian="normal" style:font-size-complex="12pt" style:font-weight-complex="normal"/>
    </style:style>
    <style:style style:name="T132" style:family="text">
      <style:text-properties fo:color="#784b04" loext:opacity="100%" fo:font-size="12pt" fo:font-weight="normal" officeooo:rsid="0082efb9" style:font-size-asian="12pt" style:font-weight-asian="normal" style:font-size-complex="12pt" style:font-weight-complex="normal" loext:padding="0cm" loext:border="none"/>
    </style:style>
    <style:style style:name="T133" style:family="text">
      <style:text-properties fo:color="#784b04" loext:opacity="100%" fo:font-size="12pt" fo:font-weight="normal" officeooo:rsid="0082efb9" style:font-size-asian="12pt" style:font-weight-asian="normal" style:font-size-complex="12pt" style:font-weight-complex="normal"/>
    </style:style>
    <style:style style:name="T134" style:family="text">
      <style:text-properties fo:color="#784b04" loext:opacity="100%" fo:font-size="12pt" fo:font-weight="normal" officeooo:rsid="0084e555" style:font-size-asian="12pt" style:font-weight-asian="normal" style:font-size-complex="12pt" style:font-weight-complex="normal"/>
    </style:style>
    <style:style style:name="T135" style:family="text">
      <style:text-properties fo:color="#800000" loext:opacity="100%" fo:font-size="12pt" fo:font-weight="normal" officeooo:rsid="0084e555" style:font-size-asian="12pt" style:font-weight-asian="normal" style:font-size-complex="12pt" style:font-weight-complex="normal"/>
    </style:style>
    <style:style style:name="T136" style:family="text">
      <style:text-properties fo:color="#784b04" loext:opacity="100%" fo:font-size="12pt" fo:font-weight="normal" officeooo:rsid="0086d92b" style:font-size-asian="12pt" style:font-weight-asian="normal" style:font-size-complex="12pt" style:font-weight-complex="normal"/>
    </style:style>
    <style:style style:name="T137" style:family="text">
      <style:text-properties fo:color="#784b04" loext:opacity="100%" fo:font-size="12pt" fo:font-weight="normal" officeooo:rsid="0086d92b" style:font-size-asian="12pt" style:font-weight-asian="normal" style:font-size-complex="12pt" style:font-weight-complex="normal" loext:padding="0cm" loext:border="none"/>
    </style:style>
    <style:style style:name="T138" style:family="text">
      <style:text-properties fo:color="#784b04" loext:opacity="100%" fo:font-size="12pt" fo:font-weight="normal" officeooo:rsid="00889af2" style:font-size-asian="12pt" style:font-weight-asian="normal" style:font-size-complex="12pt" style:font-weight-complex="normal"/>
    </style:style>
    <style:style style:name="T139" style:family="text">
      <style:text-properties fo:color="#784b04" loext:opacity="100%" fo:font-size="12pt" fo:font-weight="normal" officeooo:rsid="008b3666" style:font-size-asian="12pt" style:font-weight-asian="normal" style:font-size-complex="12pt" style:font-weight-complex="normal"/>
    </style:style>
    <style:style style:name="T140" style:family="text">
      <style:text-properties fo:color="#784b04" loext:opacity="100%" fo:font-size="12pt" fo:font-weight="normal" officeooo:rsid="008a0793" style:font-size-asian="12pt" style:font-weight-asian="normal" style:font-size-complex="12pt" style:font-weight-complex="normal" loext:padding="0cm" loext:border="none"/>
    </style:style>
    <style:style style:name="T141" style:family="text">
      <style:text-properties fo:color="#784b04" loext:opacity="100%" fo:font-size="12pt" fo:font-weight="normal" officeooo:rsid="008a0793" style:font-size-asian="12pt" style:font-weight-asian="normal" style:font-size-complex="12pt" style:font-weight-complex="normal"/>
    </style:style>
    <style:style style:name="T142" style:family="text">
      <style:text-properties fo:color="#784b04" loext:opacity="100%" fo:font-size="12pt" fo:font-weight="normal" officeooo:rsid="00a0a2d7" style:font-size-asian="12pt" style:font-weight-asian="normal" style:font-size-complex="12pt" style:font-weight-complex="normal"/>
    </style:style>
    <style:style style:name="T143" style:family="text">
      <style:text-properties fo:color="#355269" loext:opacity="100%" fo:font-size="12pt" fo:font-weight="bold" style:font-size-asian="12pt" style:font-weight-asian="bold" style:font-size-complex="12pt" style:font-weight-complex="bold" loext:padding="0cm" loext:border="none"/>
    </style:style>
    <style:style style:name="T144" style:family="text">
      <style:text-properties fo:color="#000000" loext:opacity="100%" fo:font-size="12pt" fo:font-weight="normal" style:font-size-asian="12pt" style:font-weight-asian="normal" style:font-size-complex="12pt" style:font-weight-complex="normal" loext:padding="0cm" loext:border="none"/>
    </style:style>
    <style:style style:name="T145" style:family="text">
      <style:text-properties fo:color="#784b04" loext:opacity="100%" fo:font-size="12pt" fo:font-weight="normal" style:font-size-asian="12pt" style:font-weight-asian="normal" style:font-size-complex="12pt" style:font-weight-complex="normal" loext:padding="0cm" loext:border="none"/>
    </style:style>
    <style:style style:name="T146" style:family="text">
      <style:text-properties fo:color="#784b04" loext:opacity="100%" fo:font-size="12pt" fo:font-weight="normal" officeooo:rsid="00a0a2d7" style:font-size-asian="12pt" style:font-weight-asian="normal" style:font-size-complex="12pt" style:font-weight-complex="normal" loext:padding="0cm" loext:border="none"/>
    </style:style>
    <style:style style:name="T147" style:family="text">
      <style:text-properties fo:color="#355269" loext:opacity="100%" fo:font-weight="bold" style:font-weight-asian="bold" style:font-weight-complex="bold" loext:padding="0cm" loext:border="none"/>
    </style:style>
    <style:style style:name="T148" style:family="text">
      <style:text-properties fo:color="#000000" loext:opacity="100%" loext:padding="0cm" loext:border="none"/>
    </style:style>
    <style:style style:name="T149" style:family="text">
      <style:text-properties fo:color="#784b04" loext:opacity="100%" fo:font-size="12pt" fo:font-weight="normal" officeooo:rsid="008bcc36" style:font-size-asian="12pt" style:font-weight-asian="normal" style:font-size-complex="12pt" style:font-weight-complex="normal" loext:padding="0cm" loext:border="none"/>
    </style:style>
    <style:style style:name="T150" style:family="text">
      <style:text-properties fo:color="#784b04" loext:opacity="100%" fo:font-size="12pt" fo:font-weight="normal" officeooo:rsid="009006d8" style:font-size-asian="12pt" style:font-weight-asian="normal" style:font-size-complex="12pt" style:font-weight-complex="normal" loext:padding="0cm" loext:border="none"/>
    </style:style>
    <style:style style:name="T151" style:family="text">
      <style:text-properties fo:color="#800000" loext:opacity="100%" fo:font-size="12pt" fo:font-weight="normal" officeooo:rsid="008bcc36" style:font-size-asian="12pt" style:font-weight-asian="normal" style:font-size-complex="12pt" style:font-weight-complex="normal" loext:padding="0cm" loext:border="non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Guide</text:span><text:line-break/><text:span text:style-name="T2">How to properly choose your</text:span><text:span text:style-name="T3"> Linux</text:span><text:span text:style-name="T2"> distro<text:line-break/>(April 2026)</text:span></text:p>
      <text:p text:style-name="P2"/>
      <text:p text:style-name="P2"/>
      <text:p text:style-name="P2"/>
      <text:p text:style-name="P3">By: Napostriouf Sar</text:p>
      <text:p text:style-name="P3"><text:a xlink:type="simple" xlink:href="https://www.youtube.com/napostriouf" text:style-name="Internet_20_link" text:visited-style-name="Visited_20_Internet_20_Link">https://www.youtube.com/napostriouf</text:a><text:line-break/></text:p>
      <text:p text:style-name="P4"/>
      <text:p text:style-name="P4"/>
      <text:p text:style-name="P5"/>
      <text:p text:style-name="P4"/>
      <text:p text:style-name="P4"/>
      <text:p text:style-name="P4"/>
      <text:p text:style-name="P6"><text:span text:style-name="T4">Page 2 – </text:span><text:span text:style-name="T5">Introduction</text:span><text:span text:style-name="T6"><text:line-break/></text:span><text:span text:style-name="T4">Page </text:span><text:span text:style-name="T7">3</text:span><text:span text:style-name="T8">/4</text:span><text:span text:style-name="T4"> – </text:span><text:span text:style-name="T9">General use (</text:span><text:span text:style-name="T10">with PC retrogaming in mind first</text:span><text:span text:style-name="T9">)</text:span><text:span text:style-name="T6"><text:line-break/></text:span><text:span text:style-name="T4">Page </text:span><text:span text:style-name="T8">5/6</text:span><text:span text:style-name="T4"> – </text:span><text:span text:style-name="T11">General use (</text:span><text:span text:style-name="T12">with </text:span><text:span text:style-name="T13">modern </text:span><text:span text:style-name="T14">PC </text:span><text:span text:style-name="T12">gaming in mind first</text:span><text:span text:style-name="T11">)</text:span><text:span text:style-name="T6"><text:line-break/></text:span><text:span text:style-name="T4">Page </text:span><text:span text:style-name="T15">7</text:span><text:span text:style-name="T8">/</text:span><text:span text:style-name="T15">8</text:span><text:span text:style-name="T4"> – </text:span><text:span text:style-name="T16">P</text:span><text:span text:style-name="T17">rofessional work </text:span><text:span text:style-name="T16">(</text:span><text:span text:style-name="T18">Video editing / 3D / VM / AI / DEV</text:span><text:span text:style-name="T16">)</text:span><text:span text:style-name="T6"><text:line-break/></text:span><text:span text:style-name="T4">Page </text:span><text:span text:style-name="T19">9</text:span><text:span text:style-name="T20">/10</text:span><text:span text:style-name="T4"> – </text:span><text:span text:style-name="T21">F.A.Q. (</text:span><text:span text:style-name="T22">Or might potentially be asked!</text:span><text:span text:style-name="T21">)</text:span><text:span text:style-name="T6"><text:line-break/><text:line-break/><text:line-break/><text:line-break/><text:line-break/><text:line-break/></text:span></text:p>
      <text:p text:style-name="P7"/>
      <text:p text:style-name="P8"><text:soft-page-break/>Introduction</text:p>
      <text:p text:style-name="P9"/>
      <text:p text:style-name="P10">Since I pass<text:span text:style-name="T23">ed</text:span> to Linux in 2025, I’m often getting asked which was the best Linux for what I do, PC retrogaming. I’m usually getting vague in my response, because there are nuance<text:span text:style-name="T23">s</text:span> to understand before deciding what<text:span text:style-name="T24">'s</text:span> gonna be best for you. Personally, I was willing to quit Windows since the Windows XP era <text:span text:style-name="T25">as to me Windows 98</text:span><text:span text:style-name="T26">SE</text:span><text:span text:style-name="T25"> is the last good Windows (while Windows Vista/7 were still better than XP, there were still not for me)</text:span>, but Linux wasn’t ready for how I use it until 2025. I don’t only mean software wise but also hardware wise, because optimization versus what you do mean everything. <text:span text:style-name="T27">And on Linux when you have the best combo for your needs you’ll for sure have WAY better performance than on Windows even while using compatibility for Windows software. But optimization doesn’t only mean performance</text:span><text:span text:style-name="T23">,</text:span><text:span text:style-name="T27"> it also mean</text:span><text:span text:style-name="T23">s</text:span><text:span text:style-name="T27"> usability aka less workaround so you can be using it at ease without headache.</text:span></text:p>
      <text:p text:style-name="P10"/>
      <text:p text:style-name="P11">So as you can see, my path probably differ<text:span text:style-name="T24">s</text:span> <text:span text:style-name="T24">from</text:span> why you might<text:span text:style-name="T24"> be</text:span> tempted with Linux. Which is why I studied the question and made some test<text:span text:style-name="T24">s</text:span> to help you to direct yourself using the best distro and desktop for your needs.</text:p>
      <text:p text:style-name="P11"/>
      <text:p text:style-name="P11">Let’s figure what you will use your Linux for versus what I recommend and why:</text:p>
      <text:p text:style-name="P12"/>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4"><text:line-break/><text:line-break/></text:p>
      <text:p text:style-name="P14"><text:soft-page-break/><text:span text:style-name="T28">GENERAL USE</text:span><text:line-break/><text:span text:style-name="T29">(</text:span><text:span text:style-name="T30">with PC retrogaming </text:span><text:span text:style-name="T31">in mind first</text:span><text:span text:style-name="T29">)</text:span><text:span text:style-name="T32"><text:line-break/></text:span></text:p>
      <text:p text:style-name="P15">When we think about PC retrogaming, we usually think about PC emulation software such 86Box, DOSBox and DOSBox-X <text:span text:style-name="T33">which are software optimized for X11 server (Xorg and XLibre these two are still Xorg, but XLibre more up to date) that works very badly in a Wayland session (still usable with work around but with a lot annoyance and </text:span><text:span text:style-name="T34">in some specific case even </text:span><text:span text:style-name="T33">lesser performance)</text:span>. In a lesser extent sometimes VM software such VirtualBox, but the chance you’ll need it is very low since nowadays in Linux we can use <text:span text:style-name="T33">Glorious Eggroll </text:span>Proton <text:span text:style-name="T33">(GE-Proton)</text:span> for software past 2003. (Yes they works fine with almost no need of workaround.)</text:p>
      <text:p text:style-name="P16"/>
      <text:p text:style-name="P17">Beginner (old school)</text:p>
      <text:p text:style-name="P18"><text:line-break/><text:span text:style-name="T35">Recommended distro:</text:span> <text:span text:style-name="T36">Linux Mint M</text:span><text:span text:style-name="T37">ATE</text:span><text:span text:style-name="T38"><text:line-break/></text:span><text:span text:style-name="T39">Link:</text:span><text:span text:style-name="T40"> </text:span><text:a xlink:type="simple" xlink:href="https://linuxmint.com/" text:style-name="Internet_20_link" text:visited-style-name="Visited_20_Internet_20_Link"><text:span text:style-name="T40">https://linuxmint.com/</text:span></text:a></text:p>
      <text:p text:style-name="P18"><text:span text:style-name="T35">Avoid:</text:span> <text:span text:style-name="T36">Any distro that use</text:span><text:span text:style-name="T41">s</text:span><text:span text:style-name="T36"> KDE Plasma as a </text:span><text:span text:style-name="T42">desktop, that</text:span><text:span text:style-name="T36"> is Wayland</text:span><text:span text:style-name="T41">-</text:span><text:span text:style-name="T36">based</text:span><text:span text:style-name="T42"> and </text:span><text:span text:style-name="T43">use</text:span><text:span text:style-name="T41">s a</text:span><text:span text:style-name="T42"> global menu system</text:span><text:span text:style-name="T36">.</text:span></text:p>
      <text:p text:style-name="P18"><text:span text:style-name="T35">Why:</text:span> <text:span text:style-name="T44">The reason why </text:span><text:span text:style-name="T36">Linux Mint</text:span><text:span text:style-name="T44"> is the most begin</text:span><text:span text:style-name="T45">n</text:span><text:span text:style-name="T44">er friendly distro is because you never ever need to use the terminal. You can use it, but for almost everything you'll do, update, maintenance, backup, gaming,</text:span><text:span text:style-name="T46"> web navigation, </text:span><text:span text:style-name="T47">FTP</text:span><text:span text:style-name="T46">, office works,</text:span><text:span text:style-name="T44"> etc. everything is not only doable without the terminal but it's also more easy to use than Windows. And as for the reason why I recommend Mate over Cinnamon and XFCE in that case, it's because the interface is the most like Windows 98 and also because Mate in single core in all my test was having better results than Cinnamon and XFCE. That </text:span><text:span text:style-name="T47">however </text:span><text:span text:style-name="T44">differ</text:span><text:span text:style-name="T45">s</text:span><text:span text:style-name="T44"> for multicore then XFCE is the winner, but in retrogaming </text:span><text:span text:style-name="T48">MATE </text:span><text:span text:style-name="T44">almost every</text:span><text:span text:style-name="T46"> time</text:span><text:span text:style-name="T44"> is </text:span><text:span text:style-name="T48">the winner </text:span><text:span text:style-name="T44">in single core, so you'll be able to emulate a better machine with almost no latency in MATE than the other two.</text:span></text:p>
      <text:p text:style-name="P16"/>
      <text:p text:style-name="P19">Beginner <text:span text:style-name="T49">(modern)</text:span></text:p>
      <text:p text:style-name="P16"><text:line-break/><text:span text:style-name="T50">Recommended distro:</text:span><text:span text:style-name="T51"> </text:span><text:span text:style-name="T44">Linux Mint Cin</text:span><text:span text:style-name="T46">n</text:span><text:span text:style-name="T44">amon</text:span></text:p>
      <text:p text:style-name="P20"><text:span text:style-name="T35">Link:</text:span> <text:a xlink:type="simple" xlink:href="https://linuxmint.com/" text:style-name="Internet_20_link" text:visited-style-name="Visited_20_Internet_20_Link">https://linuxmint.com/</text:a></text:p>
      <text:p text:style-name="P21"><text:span text:style-name="T35">Avoid:</text:span> <text:span text:style-name="T52">Any distro that use</text:span><text:span text:style-name="T47">s</text:span><text:span text:style-name="T52"> KDE Plasma as a </text:span><text:span text:style-name="T42">desktop, that</text:span><text:span text:style-name="T52"> is Wayland</text:span><text:span text:style-name="T47">-</text:span><text:span text:style-name="T52">based</text:span><text:span text:style-name="T42"> and </text:span><text:span text:style-name="T43">use</text:span><text:span text:style-name="T47">s a</text:span><text:span text:style-name="T42"> global menu system</text:span><text:span text:style-name="T52">.</text:span></text:p>
      <text:p text:style-name="P22"><text:span text:style-name="T35">Why:</text:span> <text:span text:style-name="T36">The reason</text:span><text:span text:style-name="T47">s are</text:span><text:span text:style-name="T36"> essentially the same than the old school one, but since you're a more modern user you'll feel the interface of Cinnamon more like Windows 7, which for many of modern Windows user is often cited as gold. That OS is also more customi</text:span><text:span text:style-name="T47">z</text:span><text:span text:style-name="T36">able than the other two, but it come</text:span><text:span text:style-name="T47">s</text:span><text:span text:style-name="T36"> with the con that you might have to search a little bit more </text:span><text:span text:style-name="T47">to find </text:span><text:span text:style-name="T36">where the options you are looking for</text:span><text:span text:style-name="T47"> are</text:span><text:span text:style-name="T36">. Because more customi</text:span><text:span text:style-name="T47">z</text:span><text:span text:style-name="T36">able things mean options are also more condensed. Of course, you lose a little bit of performance in single core, but still better tha</text:span><text:span text:style-name="T47">n</text:span><text:span text:style-name="T36"> any other beginner distro.</text:span></text:p>
      <text:p text:style-name="P16"/>
      <text:p text:style-name="P19">Intermediary/Expert</text:p>
      <text:p text:style-name="P16"/>
      <text:p text:style-name="P21"><text:span text:style-name="T35">Recommended distro:</text:span> <text:span text:style-name="T36">Artix Linux M</text:span><text:span text:style-name="T37">ATE</text:span><text:span text:style-name="T38"><text:line-break/></text:span><text:span text:style-name="T39">Link:</text:span><text:span text:style-name="T40"> </text:span><text:a xlink:type="simple" xlink:href="https://artixlinux.org/" text:style-name="Internet_20_link" text:visited-style-name="Visited_20_Internet_20_Link"><text:span text:style-name="T40">https://artixlinux.org/</text:span></text:a></text:p>
      <text:p text:style-name="P23"><text:span text:style-name="T35">Avoid:</text:span> <text:span text:style-name="T36">Wayland</text:span></text:p>
      <text:p text:style-name="P23"><text:span text:style-name="T35">Why:</text:span> <text:span text:style-name="T36">There's not an ounce of doubt that performance wise in single core MATE is the best desktop available in any Linux distro I tried. I insist that I'm talking about the single core performance, not multicore, there</text:span><text:span text:style-name="T47">,</text:span><text:span text:style-name="T36"> that's another story, since KDE Plasma in a benchmark I tried was the winner in multicore, but since here we focus on PC Retrogaming, MATE is the clear winner and by far.<text:line-break/></text:span><text:soft-page-break/><text:span text:style-name="T36"><text:line-break/>As for the choice of Artix Linux because out of the box this distro does use XLibre instead of Xorg, it's a rolling distro that use the most modern (almost) version of kernel and drivers and also is a minimalistic distro aka you don't have the bloatware that you will like in popular distro such Mint, Ubuntu, Debian and Fedora. And it also </text:span><text:span text:style-name="T47">use</text:span><text:span text:style-name="T36"> OpenRC which is much snappier than SystemD. That being said you can also use Void Linux Mate</text:span><text:span text:style-name="T53"> with </text:span><text:span text:style-name="T47">the </text:span><text:span text:style-name="T53">same approach and</text:span><text:span text:style-name="T47"> will have</text:span><text:span text:style-name="T53"> similar performance</text:span><text:span text:style-name="T36">, but Void Linux Mate is </text:span><text:span text:style-name="T53">more of a headache to install and you won't have better performance for PC Retrogaming software in any way.</text:span></text:p>
      <text:p text:style-name="P23"/>
      <text:p text:style-name="P23"/>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text:soft-page-break/><text:span text:style-name="T28">GENERAL USE</text:span><text:line-break/><text:span text:style-name="T35">(</text:span><text:span text:style-name="T54">with </text:span><text:span text:style-name="T55">modern PC gaming</text:span><text:span text:style-name="T56"> in</text:span><text:span text:style-name="T57"> mind first</text:span><text:span text:style-name="T35">)</text:span></text:p>
      <text:p text:style-name="P25"/>
      <text:p text:style-name="P26">When we think about modern PC gaming we think about better CPU scheduling (especially in <text:span text:style-name="T58">multicore) and also better GPU latency which give you great framerate 1% low (and 0.1% low) which is even more important than average since your game get snappier and more responsive. But keep in mind here, I'm talking about AMD GPU, since NVIDIA are using proprietary drivers and still have some problem</text:span><text:span text:style-name="T59"> as much as stability wise than performance wise</text:span><text:span text:style-name="T58">, while AMD's ones are almost flawless (and works way better than in Windows</text:span><text:span text:style-name="T60"> 11</text:span><text:span text:style-name="T61"> despite being sometimes a bit under in</text:span><text:span text:style-name="T62"> FPS</text:span><text:span text:style-name="T61"> average, but 1% low usually better in Linux</text:span><text:span text:style-name="T58">).</text:span></text:p>
      <text:p text:style-name="P27"/>
      <text:p text:style-name="P28">Beginner<text:span text:style-name="T63"> (console-like)</text:span></text:p>
      <text:p text:style-name="P29"/>
      <text:p text:style-name="P30"><text:span text:style-name="T35">Recommended distro:</text:span> <text:span text:style-name="T64">Bazzite</text:span></text:p>
      <text:p text:style-name="P20"><text:span text:style-name="T35">Link:</text:span> <text:a xlink:type="simple" xlink:href="https://bazzite.gg/" text:style-name="Internet_20_link" text:visited-style-name="Visited_20_Internet_20_Link">https://bazzite.gg/</text:a></text:p>
      <text:p text:style-name="P30"><text:span text:style-name="T35">Avoid:</text:span> <text:span text:style-name="T65">Non plug and play distro</text:span></text:p>
      <text:p text:style-name="P30"><text:span text:style-name="T35">Why:</text:span><text:span text:style-name="T66"> </text:span><text:span text:style-name="T65">Bazzite is plug and play by default once installed and do</text:span><text:span text:style-name="T67">es</text:span><text:span text:style-name="T65">n't require you to remove the SecureBoot from the </text:span><text:span text:style-name="T67">BIOS</text:span><text:span text:style-name="T65">. Instruction might first look confusing, but actually if you read what's on</text:span><text:span text:style-name="T67">-</text:span><text:span text:style-name="T65">screen you won't ever need any online help on how to use it. Everything is plug and play here, it's a Wayland distro based on Fedora so everything is modern, but not too much aka less probability than an update create havoc like it does in Windows or some over the edge </text:span><text:span text:style-name="T68">Linux </text:span><text:span text:style-name="T65">rolling distro.</text:span></text:p>
      <text:p text:style-name="P30"/>
      <text:p text:style-name="P28">Beginner<text:span text:style-name="T63"> (desktop user)</text:span></text:p>
      <text:p text:style-name="P29"/>
      <text:p text:style-name="P30"><text:span text:style-name="T35">Recommended distro:</text:span> <text:span text:style-name="T64">Nobara Linux</text:span></text:p>
      <text:p text:style-name="P31"><text:span text:style-name="T35">Link:</text:span> <text:a xlink:type="simple" xlink:href="https://nobaraproject.org/" text:style-name="Internet_20_link" text:visited-style-name="Visited_20_Internet_20_Link">https://nobaraproject.org/</text:a></text:p>
      <text:p text:style-name="P30"><text:span text:style-name="T35">Avoid:</text:span> <text:span text:style-name="T69">Rolling distros</text:span></text:p>
      <text:p text:style-name="P30"><text:span text:style-name="T35">Why:</text:span><text:span text:style-name="T70"> </text:span><text:span text:style-name="T71">Some might argue that since Glorious Eggroll (yes same guy behind the GE-Proton) do use several sources of optimization this OS should be seen as intermediary because of probability of breaking and sometimes falsely seen as rolling distro (which is really not) since Nobara do use the most modern optimization. They are all tested first before getting launched inside the distro. So contrary to a popular belie</text:span><text:span text:style-name="T72">f</text:span><text:span text:style-name="T71">, that distro is very stable and the update is very easy to use. Just be sure that when a new version Nobara arrive</text:span><text:span text:style-name="T72">s</text:span><text:span text:style-name="T71"> to wait before updating because new feature</text:span><text:span text:style-name="T72">s</text:span><text:span text:style-name="T71"> might lead to problem</text:span><text:span text:style-name="T72">s</text:span><text:span text:style-name="T71">, but it's usually fixed in</text:span><text:span text:style-name="T72">side</text:span><text:span text:style-name="T71"> a day or two. So every problem you'll encounter with this OS self</text:span><text:span text:style-name="T72">-</text:span><text:span text:style-name="T71">fix</text:span><text:span text:style-name="T72">es</text:span><text:span text:style-name="T71"> itself almost immediately by design.</text:span><text:span text:style-name="T73"> That's a very good OS for modern user</text:span><text:span text:style-name="T72">s</text:span><text:span text:style-name="T73"> using modern software who </text:span><text:span text:style-name="T72">are</text:span><text:span text:style-name="T73"> beginning in the Linux world.</text:span><text:line-break/></text:p>
      <text:p text:style-name="P32">Intermediary</text:p>
      <text:p text:style-name="P29"><text:line-break/><text:span text:style-name="T74">Recommended distro:</text:span><text:span text:style-name="T63"> </text:span><text:span text:style-name="T75">CachyOS</text:span><text:span text:style-name="T76"> (ideally use KDE Plasma for max</text:span><text:span text:style-name="T77">imum</text:span><text:span text:style-name="T76"> pe</text:span><text:span text:style-name="T78">r</text:span><text:span text:style-name="T76">formance)</text:span></text:p>
      <text:p text:style-name="P33"><text:span text:style-name="T35">Link:</text:span> <text:a xlink:type="simple" xlink:href="https://cachyos.org/" text:style-name="Internet_20_link" text:visited-style-name="Visited_20_Internet_20_Link">https://cachyos.org/</text:a></text:p>
      <text:p text:style-name="P30"><text:span text:style-name="T35">Avoid:</text:span> <text:span text:style-name="T76">Red Hat &amp; Debian</text:span><text:span text:style-name="T79"> (if you care about max performance)</text:span></text:p>
      <text:p text:style-name="P30"><text:span text:style-name="T35">Why:</text:span><text:span text:style-name="T80"> </text:span><text:span text:style-name="T81">Out of the box it's the most performant Linux current</text:span><text:span text:style-name="T82">ly</text:span><text:span text:style-name="T81"> on the market. I know I said in the past, Nobara was the best, but I </text:span><text:span text:style-name="T78">have </text:span><text:span text:style-name="T81">since tested this distro and yes, this one is optimized out of the box for max performance. However</text:span><text:span text:style-name="T78">,</text:span><text:span text:style-name="T81"> compatibility</text:span><text:span text:style-name="T78">-</text:span><text:span text:style-name="T81">wise you might sometimes get some problem</text:span><text:span text:style-name="T78">s</text:span><text:span text:style-name="T81">, especially since it's a rolling distro that not only use</text:span><text:span text:style-name="T78">s</text:span><text:span text:style-name="T81"> the most modern update</text:span><text:span text:style-name="T78">s</text:span><text:span text:style-name="T81"> from the repo, but it also use</text:span><text:span text:style-name="T78">s</text:span><text:span text:style-name="T81"> what is normally reserved for gremlins aka in </text:span><text:span text:style-name="T78">the </text:span><text:span text:style-name="T81">test phase. So if you know what you're doing in Linux and your at ease with using the terminal, then I totally recommend this one. But keep in mind being the best </text:span><text:soft-page-break/><text:span text:style-name="T81">out of the box doesn't mean being the most performant Linux. Because some </text:span><text:span text:style-name="T83">optimization thingy might be better off and on.</text:span></text:p>
      <text:p text:style-name="P29"/>
      <text:p text:style-name="P32">Expert</text:p>
      <text:p text:style-name="P29"/>
      <text:p text:style-name="P30"><text:span text:style-name="T35">Recommended distro:</text:span> <text:span text:style-name="T64">Void Linux</text:span><text:span text:style-name="T84"> (with CachyOS kernel</text:span><text:span text:style-name="T85"> and KDE Plasma</text:span><text:span text:style-name="T84">)</text:span></text:p>
      <text:p text:style-name="P34"><text:span text:style-name="T35">Link:</text:span> <text:a xlink:type="simple" xlink:href="https://voidlinux.org/" text:style-name="Internet_20_link" text:visited-style-name="Visited_20_Internet_20_Link">https://voidlinux.org/</text:a></text:p>
      <text:p text:style-name="P30"><text:span text:style-name="T35">Avoid:</text:span> <text:span text:style-name="T81">Bloatware distro</text:span><text:span text:style-name="T86">s</text:span></text:p>
      <text:p text:style-name="P30"><text:span text:style-name="T35">Why:</text:span><text:span text:style-name="T87"> </text:span><text:span text:style-name="T83">A lot of people would say here to</text:span><text:span text:style-name="T88"> use</text:span><text:span text:style-name="T83"> instead Arch, but essentially I would disagree. First Arch force</text:span><text:span text:style-name="T86">s</text:span><text:span text:style-name="T83"> you to use Systemd and second Arch is managed by people who politized with hate </text:span><text:span text:style-name="T89">(and sometime</text:span><text:span text:style-name="T90">s</text:span><text:span text:style-name="T89"> menace see their anti XLibre campaign</text:span><text:span text:style-name="T91"> for more info on that</text:span><text:span text:style-name="T89">) </text:span><text:span text:style-name="T83">the right to be or not on the repo and page deletion on their wiki, so you might struggle to receive help if you ever found yourself in a cul-de-sac.</text:span></text:p>
      <text:p text:style-name="P30"/>
      <text:p text:style-name="P35">Void is the better choice, first because that's a lightweight distro so no bloatware contrary to begin<text:span text:style-name="T92">n</text:span>er distros<text:span text:style-name="T93">,</text:span> it's uberly customisable<text:span text:style-name="T93"> and despite being a rolling distro, it's very stable</text:span><text:span text:style-name="T94"> because gremlins are separated from normal</text:span>. Of course, it might be a bit of <text:span text:style-name="T92">a </text:span>headache to get use of Void, but once you're into, there's not even an ounce of doubt that this is<text:span text:style-name="T92"> the</text:span> best distro for modern use.</text:p>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7"><text:soft-page-break/><text:span text:style-name="T95">PROFESSIONAL WORK</text:span><text:line-break/><text:span text:style-name="T35">(</text:span><text:span text:style-name="T96">Video editing / 3D / VM / AI</text:span><text:span text:style-name="T97"> / DEV</text:span><text:span text:style-name="T35">)</text:span><text:line-break/></text:p>
      <text:p text:style-name="P38">When we think about <text:span text:style-name="T98">profes</text:span><text:span text:style-name="T99">s</text:span><text:span text:style-name="T98">ional work, we essentially talk about productivity. So you don't necessarily need the fastest, but you need something that can handle high density so it stay</text:span><text:span text:style-name="T99">s</text:span><text:span text:style-name="T98"> snappy all the time.</text:span><text:span text:style-name="T100"> Of course, the first reflex is usually taking a CPU with a lot of core and a lot of RAM for the motherboard and GPU, but the choice of the distro might help you to maximize how good will be your experience.</text:span></text:p>
      <text:p text:style-name="P38"/>
      <text:p text:style-name="P39">It's to be noted that there is no beginner level for that type of OS since it needs some Linux base to be probably at ease with professional work.</text:p>
      <text:p text:style-name="P40"/>
      <text:p text:style-name="P41">Intermediary</text:p>
      <text:p text:style-name="P34"/>
      <text:p text:style-name="P42"><text:span text:style-name="T35">Recommended distro: </text:span><text:span text:style-name="T101">Artix Linux LXQt </text:span><text:span text:style-name="T102">(X11) </text:span><text:span text:style-name="T101">or Fedora </text:span><text:span text:style-name="T103">with </text:span><text:span text:style-name="T101">Hyprland</text:span><text:span text:style-name="T102"> (Wayland)</text:span></text:p>
      <text:p text:style-name="P43"><text:span text:style-name="T35">Link:</text:span> <text:a xlink:type="simple" xlink:href="https://artixlinux.org/" text:style-name="Internet_20_link" text:visited-style-name="Visited_20_Internet_20_Link">https://artixlinux.org/</text:a></text:p>
      <text:p text:style-name="P44"><text:span text:style-name="T35">Link:</text:span> <text:a xlink:type="simple" xlink:href="https://fedoraproject.org/" text:style-name="Internet_20_link" text:visited-style-name="Visited_20_Internet_20_Link">https://fedoraproject.org/</text:a></text:p>
      <text:p text:style-name="P45"><text:span text:style-name="T35">Avoid:</text:span> <text:span text:style-name="T104">Gaming</text:span><text:span text:style-name="T105">-</text:span><text:span text:style-name="T106">based</text:span><text:span text:style-name="T104"> d</text:span><text:span text:style-name="T106">esktops</text:span></text:p>
      <text:p text:style-name="P45"><text:span text:style-name="T35">Why:</text:span><text:span text:style-name="T87"> </text:span><text:span text:style-name="T107">The reason why the dual recommendation is because a lot of software especially in infography ha</text:span><text:span text:style-name="T105">s</text:span><text:span text:style-name="T107"> like 20 and sometimes more than 30 years of development, so they are of course optimized for X11. But modern development especially for main professional software</text:span><text:span text:style-name="T105">s</text:span><text:span text:style-name="T107"> </text:span><text:span text:style-name="T105">is</text:span><text:span text:style-name="T107"> perfectly aligned with </text:span><text:span text:style-name="T105">the </text:span><text:span text:style-name="T107">Red Hat family</text:span><text:span text:style-name="T105">,</text:span><text:span text:style-name="T107"> which Fedora is their training ground. As for the desktop Hyprland vs LXQt, my recommendation is mainly based on the preinstall</text:span><text:span text:style-name="T105">ed</text:span><text:span text:style-name="T107"> utilit</text:span><text:span text:style-name="T105">ies</text:span><text:span text:style-name="T107">, such </text:span><text:span text:style-name="T105">as </text:span><text:span text:style-name="T107">the </text:span><text:span text:style-name="T105">w</text:span><text:span text:style-name="T107">indows tiling system, their lightweight nature and mostly their snappiest nature. They are not made for gaming they are made for time response. Well, if you want to game on them you still can and it will run well, but it's how these desktop were designed for so they are as optimized for that than MATE, XFCE, KDE Plasma, Cinnamon.</text:span></text:p>
      <text:p text:style-name="P45"/>
      <text:p text:style-name="P41">Expert (free)</text:p>
      <text:p text:style-name="P46"/>
      <text:p text:style-name="P42"><text:span text:style-name="T35">Recommended distro:</text:span> <text:span text:style-name="T101">Void Linux</text:span><text:span text:style-name="T108"> (without System</text:span><text:span text:style-name="T109">D</text:span><text:span text:style-name="T108">)</text:span><text:span text:style-name="T101"> or Arch (</text:span><text:span text:style-name="T108">with SystemD</text:span><text:span text:style-name="T101">)</text:span></text:p>
      <text:p text:style-name="P47"><text:span text:style-name="T35">Link:</text:span> <text:a xlink:type="simple" xlink:href="https://voidlinux.org/" text:style-name="Internet_20_link" text:visited-style-name="Visited_20_Internet_20_Link">https://voidlinux.org/</text:a></text:p>
      <text:p text:style-name="P48"><text:span text:style-name="T35">Link:</text:span> <text:a xlink:type="simple" xlink:href="https://archlinux.org/" text:style-name="Internet_20_link" text:visited-style-name="Visited_20_Internet_20_Link">https://archlinux.org/</text:a></text:p>
      <text:p text:style-name="P42"><text:span text:style-name="T35">Avoid:</text:span> <text:span text:style-name="T106">Bloatware distro</text:span></text:p>
      <text:p text:style-name="P42"><text:span text:style-name="T35">Why:</text:span><text:span text:style-name="T87"> </text:span><text:span text:style-name="T106">Because they are the most customi</text:span><text:span text:style-name="T109">z</text:span><text:span text:style-name="T106">able! The reason why the dual recommendation</text:span><text:span text:style-name="T109">,</text:span><text:span text:style-name="T106"> it's because some software ha</text:span><text:span text:style-name="T109">s</text:span><text:span text:style-name="T106"> depend</text:span><text:span text:style-name="T109">e</text:span><text:span text:style-name="T106">ncy on SystemD. But if none of what you use ha</text:span><text:span text:style-name="T109">s</text:span><text:span text:style-name="T106">, I would recommend you Void Linux since you have more freedom in how you will want to build your desktop. I would indeed recommend you to use a snappy desktop. There are a lot of choice</text:span><text:span text:style-name="T109">s</text:span><text:span text:style-name="T106"> possible, depending </text:span><text:span text:style-name="T109">on </text:span><text:span text:style-name="T106">if your need</text:span><text:span text:style-name="T109">s</text:span><text:span text:style-name="T106"> are in X11 or Wayland.</text:span></text:p>
      <text:p text:style-name="P42"/>
      <text:p text:style-name="P49">Expert<text:span text:style-name="T110"> (paying)</text:span></text:p>
      <text:p text:style-name="P42"/>
      <text:p text:style-name="P42"><text:span text:style-name="T35">Recommended distro:</text:span> <text:span text:style-name="T101">Red </text:span><text:span text:style-name="T103">Hat Enterprise Linux for Workstations</text:span></text:p>
      <text:p text:style-name="P46"><text:span text:style-name="T35">Link:</text:span> <text:a xlink:type="simple" xlink:href="https://www.redhat.com/" text:style-name="Internet_20_link" text:visited-style-name="Visited_20_Internet_20_Link">https://www.redhat.com/</text:a></text:p>
      <text:p text:style-name="P50"><text:span text:style-name="T35">Avoid:</text:span> <text:span text:style-name="T106">Taking recommendation</text:span><text:span text:style-name="T109">s</text:span></text:p>
      <text:p text:style-name="P50"><text:span text:style-name="T35">Why:</text:span><text:span text:style-name="T87"> </text:span><text:span text:style-name="T106">Despite the avoid might seem a bit of a contradiction with the nature of this guide since it's a recommendation, the choice Red Hat Enterprise Linux for Workstation is mainly advisable if you want heavy support from professional that are super focused on their distro since they are paid and use to </text:span><text:soft-page-break/><text:span text:style-name="T106">help big enterprise. Of course, since you pay for the OS and their subscription you get premium help and I had in the past worked in a big company that was doing things with them and always A1. Keep in mind that you're using here a power user level of Fedora focused for professional</text:span><text:span text:style-name="T109">s</text:span><text:span text:style-name="T106">.</text:span></text:p>
      <text:p text:style-name="P46"/>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1"><text:soft-page-break/><text:span text:style-name="T111">F.A.Q.</text:span><text:line-break/><text:span text:style-name="T112">(Or might potentially be asked!</text:span><text:span text:style-name="T113">)</text:span></text:p>
      <text:p text:style-name="P52"/>
      <text:p text:style-name="P53"><text:span text:style-name="T114">Question:</text:span><text:span text:style-name="T115"> </text:span><text:span text:style-name="T116">Wh</text:span><text:span text:style-name="T117">at distro do you use?</text:span></text:p>
      <text:p text:style-name="P54"><text:span text:style-name="T118">Answer:</text:span><text:span text:style-name="T119"> </text:span><text:span text:style-name="T117">Artix Linux Mate</text:span></text:p>
      <text:p text:style-name="P55"/>
      <text:p text:style-name="P56"><text:span text:style-name="T114">Question:</text:span><text:span text:style-name="T115"> </text:span><text:span text:style-name="T116">Wh</text:span><text:span text:style-name="T117">at </text:span><text:span text:style-name="T120">Linux tech </text:span><text:span text:style-name="T121">Y</text:span><text:span text:style-name="T120">ou</text:span><text:span text:style-name="T121">T</text:span><text:span text:style-name="T120">uber</text:span><text:span text:style-name="T122">s</text:span><text:span text:style-name="T120"> do you recommend</text:span><text:span text:style-name="T122"> to ease the introduction </text:span><text:span text:style-name="T123">to the</text:span><text:span text:style-name="T122"> Linux world</text:span><text:span text:style-name="T117">?</text:span></text:p>
      <text:p text:style-name="P57"><text:span text:style-name="T118">Answer:</text:span><text:span text:style-name="T119"> </text:span><text:span text:style-name="T122">Well, I would recommend Gosh-its-Arch for </text:span><text:span text:style-name="T124">Linux </text:span><text:span text:style-name="T122">news that matter</text:span><text:span text:style-name="T123">s</text:span><text:span text:style-name="T122">. Cameron Knauff for more general knowledge. Jack Keifer to see live experience of trying distro hopping while testing software</text:span><text:span text:style-name="T123"> </text:span><text:span text:style-name="T122">in general to see how well they go. The Lunduke Journal because he is one of the rare who proper</text:span><text:span text:style-name="T123">ly</text:span><text:span text:style-name="T122"> cover XLibre news. (Keep in mind that he might be a bit partisan so use have your sense of judgment with you while watching. But he still talk</text:span><text:span text:style-name="T123">s</text:span><text:span text:style-name="T122"> about very interesting things none the less!)</text:span><text:span text:style-name="T124"> And Michael Tunnell for mainstream Linux news (what you hear everywhere is concent</text:span><text:span text:style-name="T123">rat</text:span><text:span text:style-name="T124">ed there).</text:span></text:p>
      <text:p text:style-name="P58"/>
      <text:p text:style-name="P59"><text:span text:style-name="T114">Question:</text:span><text:span text:style-name="T115"> </text:span><text:span text:style-name="T125">Is </text:span><text:span text:style-name="T126">there</text:span><text:span text:style-name="T125"> any </text:span><text:span text:style-name="T127">Linux tech </text:span><text:span text:style-name="T125">YouTuber that I should avoid?</text:span></text:p>
      <text:p text:style-name="P60"><text:span text:style-name="T118">Answer:</text:span><text:span text:style-name="T119"> </text:span><text:span text:style-name="T121">Those who are spreading propaganda like an echo. They repeat, but they don't understand what they are talking about. And there are a huge chunk of them. One of the most red flag propaganda you will hear from</text:span><text:span text:style-name="T123"> these</text:span><text:span text:style-name="T121"> channel</text:span><text:span text:style-name="T123">s</text:span><text:span text:style-name="T121">, it's when the YouTuber say</text:span><text:span text:style-name="T123">s</text:span><text:span text:style-name="T121"> X11 is outdate</text:span><text:span text:style-name="T128">d</text:span><text:span text:style-name="T121"> and unsecure. That's obviously a bullshit propaganda spread by Red Hat</text:span><text:span text:style-name="T129"> that they are repeating</text:span><text:span text:style-name="T121">. (And I'm not a Red Hat hater far from that, they are doing so many things right, to not say very right. But they are also try</text:span><text:span text:style-name="T130">ing</text:span><text:span text:style-name="T121"> to </text:span><text:span text:style-name="T130">maliciously </text:span><text:span text:style-name="T121">kill X11</text:span><text:span text:style-name="T130"> with</text:span><text:span text:style-name="T123"> a</text:span><text:span text:style-name="T130"> bullying campaign</text:span><text:span text:style-name="T121"> to promote their Wayland</text:span><text:span text:style-name="T131">.</text:span><text:span text:style-name="T121"> </text:span><text:span text:style-name="T131">F</text:span><text:span text:style-name="T121">ortunetaly XLibre exist</text:span><text:span text:style-name="T123">s</text:span><text:span text:style-name="T121"> to prove them wrong.</text:span><text:span text:style-name="T130"> A reminder that X11 is still currently the best option (in any aspect) for PC retrogaming and is fully secure contrary to what the propaganda said. At least the XLibre fork of the project, since Xorg was artificially abandoned.</text:span><text:span text:style-name="T121">)</text:span></text:p>
      <text:p text:style-name="P61"/>
      <text:p text:style-name="P62"><text:span text:style-name="T114">Question:</text:span><text:span text:style-name="T115"> </text:span><text:span text:style-name="T132">XLibre is not mature enough it cannot be fast and stable, isn't it?</text:span></text:p>
      <text:p text:style-name="P63"><text:span text:style-name="T118">Answer:</text:span><text:span text:style-name="T119"> </text:span><text:span text:style-name="T133">Bullshit propaganda! XLibre is a fork of Xorg X11, not a restart from scratch. It's X11 modernized for modern needs and modern safety issues</text:span><text:span text:style-name="T134"> aka a continuity. So yes, it's very stable and performance wi</text:span><text:span text:style-name="T123">s</text:span><text:span text:style-name="T134">e like show my Geekbench page it's actually the distro on which I got the best performance: </text:span><text:a xlink:type="simple" xlink:href="https://browser.geekbench.com/user/538704" text:style-name="Internet_20_link" text:visited-style-name="Visited_20_Internet_20_Link"><text:span text:style-name="T135">https://browser.geekbench.com/user/538704</text:span></text:a><text:span text:style-name="T134"> And on daily use as much on modern games and PC retrogaming emulators everything not only run fine, but perfectly like it should.</text:span><text:span text:style-name="T136"> Same thing with my use of infography software and audio editing that I use alongside my programming need</text:span><text:span text:style-name="T123">s</text:span><text:span text:style-name="T136">. (Since I'm a game</text:span><text:span text:style-name="T123"> </text:span><text:span text:style-name="T136">dev who also sometimes do</text:span><text:span text:style-name="T123">es</text:span><text:span text:style-name="T136"> marketing jobs for industrial</text:span><text:span text:style-name="T123"> companies,</text:span><text:span text:style-name="T136"> which mean</text:span><text:span text:style-name="T123">s</text:span><text:span text:style-name="T136"> the amount of different kind</text:span><text:span text:style-name="T123">s</text:span><text:span text:style-name="T136"> of software I have to use is big enough to know what I'm talking about)</text:span></text:p>
      <text:p text:style-name="P64"/>
      <text:p text:style-name="P65"><text:span text:style-name="T114">Question:</text:span><text:span text:style-name="T115"> </text:span><text:span text:style-name="T126">Are</text:span><text:span text:style-name="T137"> these distro</text:span><text:span text:style-name="T126">s</text:span><text:span text:style-name="T137"> you are recommending the absolute best?</text:span></text:p>
      <text:p text:style-name="P66"><text:span text:style-name="T118">Answer:</text:span><text:span text:style-name="T119"> </text:span><text:span text:style-name="T121">T</text:span><text:span text:style-name="T136">hey are the best for how I use them</text:span><text:span text:style-name="T138"> and why I </text:span><text:span text:style-name="T123">have </text:span><text:span text:style-name="T138">chose</text:span><text:span text:style-name="T123">n</text:span><text:span text:style-name="T138"> them</text:span><text:span text:style-name="T136">. But keep in mind there are over 600 publicly maintained Linux distro</text:span><text:span text:style-name="T123">s</text:span><text:span text:style-name="T136"> and to that we must add many private version</text:span><text:span text:style-name="T139">s</text:span><text:span text:style-name="T136"> (especially in the industrial world) which can easily bring them to several thousand distro</text:span><text:span text:style-name="T123">s</text:span><text:span text:style-name="T136">. So take the guide as a guide and not as a bible. So when you learn you gradually develop your knowledge and needs you'll maybe guide yourself to another distro</text:span><text:span text:style-name="T123">,</text:span><text:span text:style-name="T136"> and it's perfect like that, because Linux is plural and for good reasons (plural as well).</text:span></text:p>
      <text:p text:style-name="P67"/>
      <text:p text:style-name="P68"><text:span text:style-name="T114">Question:</text:span><text:span text:style-name="T115"> </text:span><text:span text:style-name="T140">For how long will this guide be valid?</text:span></text:p>
      <text:p text:style-name="P69"><text:span text:style-name="T118">Answer:</text:span><text:span text:style-name="T119"> </text:span><text:span text:style-name="T141">Unsure! Since things are moving fast in</text:span><text:span text:style-name="T142"> the</text:span><text:span text:style-name="T141"> Linux world. But I think the essential</text:span><text:span text:style-name="T142">s</text:span><text:span text:style-name="T141"> of what the guide is teaching about how to explore your needs versus a distro will stay the test of time.</text:span></text:p>
      <text:p text:style-name="P70"><text:soft-page-break/><text:span text:style-name="T143">Question:</text:span><text:span text:style-name="T144"> </text:span><text:span text:style-name="T145">Any music recommendation</text:span><text:span text:style-name="T146">s</text:span><text:span text:style-name="T145"> while reading this guide?</text:span></text:p>
      <text:p text:style-name="P70"><text:span text:style-name="T147">Answer:</text:span><text:span text:style-name="T148"> </text:span><text:span text:style-name="T149">The soundtrack of a game, Sometimes Always Monsters, in which I have a cameo in it (at </text:span><text:span text:style-name="T150">G</text:span><text:span text:style-name="T149">ator Bay): </text:span><text:a xlink:type="simple" xlink:href="https://music.youtube.com/playlist?list=PLZeVK97IA-Td3Jspasi0r0e4WzS_-0OZr&amp;si=sPHbNq63krhh5RLR" text:style-name="Internet_20_link" text:visited-style-name="Visited_20_Internet_20_Link"><text:span text:style-name="T151">https://music.youtube.com/playlist?list=PLZeVK97IA-Td3Jspasi0r0e4WzS_-0OZr&amp;si=sPHbNq63krhh5RLR</text:span></text:a></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CA"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n" fo:country="CA" style:letter-kerning="tru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59cm" fo:page-height="27.94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4-25T18:13:10.614458587</meta:creation-date>
    <dc:date>2026-04-26T00:57:46.324901786</dc:date>
    <meta:editing-duration>PT4H52M32S</meta:editing-duration>
    <meta:editing-cycles>128</meta:editing-cycles>
    <meta:generator>LibreOffice/26.2.2.2$Linux_X86_64 LibreOffice_project/620$Build-2</meta:generator>
    <meta:document-statistic meta:table-count="0" meta:image-count="0" meta:object-count="0" meta:page-count="10" meta:paragraph-count="82" meta:word-count="2699" meta:character-count="15780" meta:non-whitespace-character-count="13141"/>
  </office:meta>
</office:document-meta>
</file>