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Standard">
      <style:text-properties officeooo:rsid="001c7cfc" officeooo:paragraph-rsid="001c7cfc"/>
    </style:style>
    <style:style style:name="P2" style:family="paragraph" style:parent-style-name="Standard">
      <style:text-properties officeooo:rsid="001cd11b" officeooo:paragraph-rsid="001cd11b"/>
    </style:style>
    <style:style style:name="P3" style:family="paragraph" style:parent-style-name="Standard">
      <style:text-properties officeooo:rsid="001cd11b" officeooo:paragraph-rsid="00275e1f"/>
    </style:style>
    <style:style style:name="P4" style:family="paragraph" style:parent-style-name="Standard">
      <style:text-properties officeooo:rsid="001d7b13" officeooo:paragraph-rsid="001d7b13"/>
    </style:style>
    <style:style style:name="P5" style:family="paragraph" style:parent-style-name="Standard">
      <style:text-properties officeooo:rsid="001d7b13" officeooo:paragraph-rsid="001e8aa0"/>
    </style:style>
    <style:style style:name="P6" style:family="paragraph" style:parent-style-name="Standard">
      <style:text-properties officeooo:rsid="001d7b13" officeooo:paragraph-rsid="001f09e2"/>
    </style:style>
    <style:style style:name="P7" style:family="paragraph" style:parent-style-name="Standard">
      <style:text-properties officeooo:rsid="001d7b13" officeooo:paragraph-rsid="0020f606"/>
    </style:style>
    <style:style style:name="P8" style:family="paragraph" style:parent-style-name="Standard">
      <style:text-properties officeooo:rsid="001e8aa0" officeooo:paragraph-rsid="001e8aa0"/>
    </style:style>
    <style:style style:name="P9" style:family="paragraph" style:parent-style-name="Standard">
      <style:text-properties officeooo:rsid="001e8aa0" officeooo:paragraph-rsid="0020f606"/>
    </style:style>
    <style:style style:name="P10" style:family="paragraph" style:parent-style-name="Standard">
      <style:text-properties officeooo:rsid="001e8aa0" officeooo:paragraph-rsid="0022d4f1"/>
    </style:style>
    <style:style style:name="P11" style:family="paragraph" style:parent-style-name="Standard">
      <style:text-properties officeooo:paragraph-rsid="001e8aa0"/>
    </style:style>
    <style:style style:name="P12" style:family="paragraph" style:parent-style-name="Standard">
      <style:text-properties officeooo:rsid="001f09e2" officeooo:paragraph-rsid="001f09e2"/>
    </style:style>
    <style:style style:name="P13" style:family="paragraph" style:parent-style-name="Standard">
      <style:text-properties officeooo:rsid="001f09e2" officeooo:paragraph-rsid="0022d4f1"/>
    </style:style>
    <style:style style:name="P14" style:family="paragraph" style:parent-style-name="Standard">
      <style:text-properties officeooo:paragraph-rsid="001f09e2"/>
    </style:style>
    <style:style style:name="P15" style:family="paragraph" style:parent-style-name="Standard">
      <style:text-properties officeooo:rsid="0020164c" officeooo:paragraph-rsid="0020164c"/>
    </style:style>
    <style:style style:name="P16" style:family="paragraph" style:parent-style-name="Standard">
      <style:text-properties officeooo:rsid="0020164c" officeooo:paragraph-rsid="0022d4f1"/>
    </style:style>
    <style:style style:name="P17" style:family="paragraph" style:parent-style-name="Standard">
      <style:text-properties officeooo:rsid="0020f606" officeooo:paragraph-rsid="0020f606"/>
    </style:style>
    <style:style style:name="P18" style:family="paragraph" style:parent-style-name="Standard">
      <style:text-properties officeooo:paragraph-rsid="0020f606"/>
    </style:style>
    <style:style style:name="P19" style:family="paragraph" style:parent-style-name="Standard">
      <style:text-properties officeooo:rsid="0022d4f1" officeooo:paragraph-rsid="0022d4f1"/>
    </style:style>
    <style:style style:name="P20" style:family="paragraph" style:parent-style-name="Standard">
      <style:text-properties officeooo:paragraph-rsid="0022d4f1"/>
    </style:style>
    <style:style style:name="P21" style:family="paragraph" style:parent-style-name="Standard">
      <style:text-properties officeooo:rsid="00250ce8" officeooo:paragraph-rsid="00250ce8"/>
    </style:style>
    <style:style style:name="P22" style:family="paragraph" style:parent-style-name="Standard">
      <style:text-properties officeooo:paragraph-rsid="00250ce8"/>
    </style:style>
    <style:style style:name="P23" style:family="paragraph" style:parent-style-name="Standard">
      <style:text-properties officeooo:paragraph-rsid="00258f89"/>
    </style:style>
    <style:style style:name="P24" style:family="paragraph" style:parent-style-name="Standard">
      <style:text-properties officeooo:paragraph-rsid="00264712"/>
    </style:style>
    <style:style style:name="P25" style:family="paragraph" style:parent-style-name="Standard">
      <style:text-properties officeooo:rsid="00275e1f" officeooo:paragraph-rsid="00275e1f"/>
    </style:style>
    <style:style style:name="P26" style:family="paragraph" style:parent-style-name="Standard">
      <style:text-properties officeooo:paragraph-rsid="00275e1f"/>
    </style:style>
    <style:style style:name="P27" style:family="paragraph" style:parent-style-name="Standard">
      <style:text-properties officeooo:paragraph-rsid="00284e62"/>
    </style:style>
    <style:style style:name="P28" style:family="paragraph" style:parent-style-name="Standard">
      <style:text-properties officeooo:rsid="002aca93" officeooo:paragraph-rsid="002aca93"/>
    </style:style>
    <style:style style:name="P29" style:family="paragraph" style:parent-style-name="Standard">
      <style:text-properties officeooo:rsid="001e8aa0" officeooo:paragraph-rsid="001e8aa0"/>
    </style:style>
    <style:style style:name="P30" style:family="paragraph" style:parent-style-name="Standard">
      <style:text-properties fo:color="#127622" loext:opacity="100%" officeooo:rsid="001c7cfc" officeooo:paragraph-rsid="001c7cfc"/>
    </style:style>
    <style:style style:name="P31" style:family="paragraph" style:parent-style-name="Standard">
      <style:text-properties fo:color="#127622" loext:opacity="100%" officeooo:rsid="001cd11b" officeooo:paragraph-rsid="001cd11b"/>
    </style:style>
    <style:style style:name="P32" style:family="paragraph" style:parent-style-name="Standard">
      <style:paragraph-properties fo:text-align="center" style:justify-single-word="false"/>
      <style:text-properties fo:color="#ff0000" loext:opacity="100%" fo:font-size="20pt" fo:font-weight="bold" officeooo:rsid="001c7cfc" officeooo:paragraph-rsid="003a1f51" style:font-size-asian="20pt" style:font-weight-asian="bold" style:font-size-complex="20pt" style:font-weight-complex="bold"/>
    </style:style>
    <style:style style:name="P33" style:family="paragraph" style:parent-style-name="Standard">
      <style:paragraph-properties fo:text-align="center" style:justify-single-word="false"/>
      <style:text-properties fo:color="#ff0000" loext:opacity="100%" fo:font-size="20pt" fo:font-weight="bold" officeooo:rsid="001c7cfc" officeooo:paragraph-rsid="0048cbb6" style:font-size-asian="20pt" style:font-weight-asian="bold" style:font-size-complex="20pt" style:font-weight-complex="bold"/>
    </style:style>
    <style:style style:name="P34" style:family="paragraph" style:parent-style-name="Standard">
      <style:text-properties fo:color="#acb20c" loext:opacity="100%" officeooo:rsid="001d7b13" officeooo:paragraph-rsid="001d7b13"/>
    </style:style>
    <style:style style:name="P35" style:family="paragraph" style:parent-style-name="Standard">
      <style:paragraph-properties fo:text-align="center" style:justify-single-word="false"/>
      <style:text-properties officeooo:rsid="001d7b13" officeooo:paragraph-rsid="001f09e2"/>
    </style:style>
    <style:style style:name="P36" style:family="paragraph" style:parent-style-name="Standard">
      <style:paragraph-properties fo:text-align="center" style:justify-single-word="false"/>
      <style:text-properties fo:color="#355269" loext:opacity="100%" fo:font-size="16pt" fo:font-weight="bold" officeooo:rsid="00250ce8" officeooo:paragraph-rsid="00250ce8" style:font-size-asian="16pt" style:font-weight-asian="bold" style:font-size-complex="16pt" style:font-weight-complex="bold"/>
    </style:style>
    <style:style style:name="P37" style:family="paragraph" style:parent-style-name="Standard">
      <style:text-properties fo:color="#355269" loext:opacity="100%" style:text-underline-style="solid" style:text-underline-width="auto" style:text-underline-color="font-color" fo:font-weight="bold" officeooo:rsid="001d7b13" officeooo:paragraph-rsid="001e8aa0" style:font-weight-asian="bold" style:font-weight-complex="bold"/>
    </style:style>
    <style:style style:name="P38" style:family="paragraph" style:parent-style-name="Standard">
      <style:paragraph-properties fo:text-align="center" style:justify-single-word="false"/>
      <style:text-properties fo:color="#355269" loext:opacity="100%" fo:font-size="14pt" fo:font-style="italic" officeooo:rsid="001d7b13" officeooo:paragraph-rsid="001d7b13" style:font-size-asian="14pt" style:font-style-asian="italic" style:font-size-complex="14pt" style:font-style-complex="italic"/>
    </style:style>
    <style:style style:name="P39" style:family="paragraph" style:parent-style-name="Standard">
      <style:paragraph-properties fo:text-align="center" style:justify-single-word="false"/>
      <style:text-properties fo:color="#355269" loext:opacity="100%" fo:font-size="14pt" fo:font-style="italic" officeooo:rsid="001d7b13" officeooo:paragraph-rsid="0020f606" style:font-size-asian="14pt" style:font-style-asian="italic" style:font-size-complex="14pt" style:font-style-complex="italic"/>
    </style:style>
    <style:style style:name="P40" style:family="paragraph" style:parent-style-name="Standard">
      <style:paragraph-properties fo:text-align="center" style:justify-single-word="false"/>
      <style:text-properties fo:color="#355269" loext:opacity="100%" fo:font-size="14pt" fo:font-style="italic" officeooo:rsid="001f09e2" officeooo:paragraph-rsid="001f09e2" style:font-size-asian="14pt" style:font-style-asian="italic" style:font-size-complex="14pt" style:font-style-complex="italic"/>
    </style:style>
    <style:style style:name="P41" style:family="paragraph" style:parent-style-name="Standard">
      <style:paragraph-properties fo:text-align="center" style:justify-single-word="false"/>
      <style:text-properties fo:color="#355269" loext:opacity="100%" fo:font-size="14pt" fo:font-style="italic" officeooo:rsid="001f09e2" officeooo:paragraph-rsid="0022d4f1" style:font-size-asian="14pt" style:font-style-asian="italic" style:font-size-complex="14pt" style:font-style-complex="italic"/>
    </style:style>
    <style:style style:name="P42" style:family="paragraph" style:parent-style-name="Standard">
      <style:paragraph-properties fo:text-align="center" style:justify-single-word="false"/>
      <style:text-properties fo:color="#355269" loext:opacity="100%" fo:font-size="14pt" fo:font-style="italic" officeooo:rsid="00250ce8" officeooo:paragraph-rsid="00250ce8" style:font-size-asian="14pt" style:font-style-asian="italic" style:font-size-complex="14pt" style:font-style-complex="italic"/>
    </style:style>
    <style:style style:name="P43" style:family="paragraph" style:parent-style-name="Standard">
      <style:paragraph-properties fo:text-align="center" style:justify-single-word="false"/>
      <style:text-properties fo:color="#355269" loext:opacity="100%" fo:font-size="14pt" fo:font-style="italic" officeooo:rsid="00250ce8" officeooo:paragraph-rsid="00264712" style:font-size-asian="14pt" style:font-style-asian="italic" style:font-size-complex="14pt" style:font-style-complex="italic"/>
    </style:style>
    <style:style style:name="P44" style:family="paragraph" style:parent-style-name="Standard">
      <style:paragraph-properties fo:text-align="center" style:justify-single-word="false"/>
      <style:text-properties fo:color="#355269" loext:opacity="100%" fo:font-size="14pt" fo:font-style="italic" officeooo:rsid="001cd11b" officeooo:paragraph-rsid="00275e1f" style:font-size-asian="14pt" style:font-style-asian="italic" style:font-size-complex="14pt" style:font-style-complex="italic"/>
    </style:style>
    <style:style style:name="P45" style:family="paragraph" style:parent-style-name="Standard">
      <style:paragraph-properties fo:text-align="center" style:justify-single-word="false"/>
      <style:text-properties officeooo:rsid="0020f606" officeooo:paragraph-rsid="0020f606"/>
    </style:style>
    <style:style style:name="P46" style:family="paragraph" style:parent-style-name="Standard">
      <style:paragraph-properties fo:text-align="center" style:justify-single-word="false"/>
      <style:text-properties officeooo:rsid="001f09e2" officeooo:paragraph-rsid="0022d4f1"/>
    </style:style>
    <style:style style:name="P47" style:family="paragraph" style:parent-style-name="Standard">
      <style:paragraph-properties fo:text-align="center" style:justify-single-word="false"/>
      <style:text-properties officeooo:rsid="00250ce8" officeooo:paragraph-rsid="00250ce8"/>
    </style:style>
    <style:style style:name="P48" style:family="paragraph" style:parent-style-name="Standard">
      <style:paragraph-properties fo:text-align="center" style:justify-single-word="false"/>
      <style:text-properties officeooo:rsid="00250ce8" officeooo:paragraph-rsid="00264712"/>
    </style:style>
    <style:style style:name="P49" style:family="paragraph" style:parent-style-name="Standard">
      <style:text-properties officeooo:paragraph-rsid="00275e1f"/>
    </style:style>
    <style:style style:name="P50" style:family="paragraph" style:parent-style-name="Standard">
      <style:text-properties officeooo:rsid="002a2cdf" officeooo:paragraph-rsid="002a2cdf"/>
    </style:style>
    <style:style style:name="P51" style:family="paragraph" style:parent-style-name="Standard">
      <style:paragraph-properties fo:text-align="center" style:justify-single-word="false"/>
      <style:text-properties fo:color="#2a6099" loext:opacity="100%" fo:font-size="60pt" fo:font-weight="bold" officeooo:rsid="003a1f51" officeooo:paragraph-rsid="003a1f51" style:font-size-asian="60pt" style:font-weight-asian="bold" style:font-size-complex="60pt" style:font-weight-complex="bold"/>
    </style:style>
    <style:style style:name="P52" style:family="paragraph" style:parent-style-name="Standard">
      <style:paragraph-properties fo:text-align="center" style:justify-single-word="false"/>
      <style:text-properties fo:color="#2a6099" loext:opacity="100%" fo:font-size="40pt" fo:font-weight="bold" officeooo:rsid="0020928f" officeooo:paragraph-rsid="00449e9d" style:font-size-asian="40pt" style:font-weight-asian="bold" style:font-size-complex="40pt" style:font-weight-complex="bold"/>
    </style:style>
    <style:style style:name="P53" style:family="paragraph" style:parent-style-name="Standard">
      <style:paragraph-properties fo:text-align="start" style:justify-single-word="false"/>
      <style:text-properties fo:color="#2a6099" loext:opacity="100%" fo:font-size="40pt" fo:font-weight="bold" officeooo:rsid="0020928f" officeooo:paragraph-rsid="00449e9d" style:font-size-asian="40pt" style:font-weight-asian="bold" style:font-size-complex="40pt" style:font-weight-complex="bold"/>
    </style:style>
    <style:style style:name="P54" style:family="paragraph" style:parent-style-name="Standard">
      <style:paragraph-properties fo:text-align="start" style:justify-single-word="false"/>
      <style:text-properties fo:color="#2a6099" loext:opacity="100%" fo:font-size="40pt" fo:font-weight="bold" officeooo:rsid="0036748c" officeooo:paragraph-rsid="00449e9d" style:font-size-asian="40pt" style:font-weight-asian="bold" style:font-size-complex="40pt" style:font-weight-complex="bold"/>
    </style:style>
    <style:style style:name="P55" style:family="paragraph" style:parent-style-name="Standard">
      <style:paragraph-properties fo:text-align="center" style:justify-single-word="false"/>
      <style:text-properties fo:color="#000000" loext:opacity="100%" fo:font-size="24pt" fo:font-weight="bold" officeooo:rsid="001f2f64" officeooo:paragraph-rsid="003a1f51" style:font-size-asian="24pt" style:font-weight-asian="bold" style:font-size-complex="24pt" style:font-weight-complex="bold"/>
    </style:style>
    <style:style style:name="P56" style:family="paragraph" style:parent-style-name="Standard">
      <style:paragraph-properties fo:text-align="center" style:justify-single-word="false"/>
      <style:text-properties fo:color="#000000" loext:opacity="100%" fo:font-size="18pt" fo:font-weight="bold" officeooo:rsid="001f2f64" officeooo:paragraph-rsid="003a1f51" style:font-size-asian="15.75pt" style:font-weight-asian="bold" style:font-size-complex="18pt" style:font-weight-complex="bold"/>
    </style:style>
    <style:style style:name="P57" style:family="paragraph" style:parent-style-name="Standard">
      <style:paragraph-properties fo:text-align="start" style:justify-single-word="false"/>
      <style:text-properties fo:color="#000000" loext:opacity="100%" fo:font-size="18pt" fo:font-weight="bold" officeooo:rsid="0020928f" officeooo:paragraph-rsid="003a1f51" style:font-size-asian="15.75pt" style:font-weight-asian="bold" style:font-size-complex="18pt" style:font-weight-complex="bold"/>
    </style:style>
    <style:style style:name="P58" style:family="paragraph" style:parent-style-name="Standard">
      <style:paragraph-properties fo:text-align="center" style:justify-single-word="false"/>
      <style:text-properties fo:color="#000000" loext:opacity="100%" fo:font-size="18pt" fo:font-weight="bold" officeooo:rsid="0020928f" officeooo:paragraph-rsid="00449e9d" style:font-size-asian="15.75pt" style:font-weight-asian="bold" style:font-size-complex="18pt" style:font-weight-complex="bold"/>
    </style:style>
    <style:style style:name="P59" style:family="paragraph" style:parent-style-name="Standard">
      <style:paragraph-properties fo:text-align="start" style:justify-single-word="false"/>
      <style:text-properties fo:color="#000000" loext:opacity="100%" fo:font-size="18pt" fo:font-weight="bold" officeooo:rsid="00419d61" officeooo:paragraph-rsid="003a1f51" style:font-size-asian="15.75pt" style:font-weight-asian="bold" style:font-size-complex="18pt" style:font-weight-complex="bold"/>
    </style:style>
    <style:style style:name="P60" style:family="paragraph" style:parent-style-name="Standard">
      <style:text-properties fo:color="#ea7500" loext:opacity="100%" officeooo:rsid="001c7cfc" officeooo:paragraph-rsid="001c7cfc"/>
    </style:style>
    <style:style style:name="P61" style:family="paragraph" style:parent-style-name="Standard">
      <style:text-properties fo:color="#ea7500" loext:opacity="100%" officeooo:rsid="002aca93" officeooo:paragraph-rsid="002aca93"/>
    </style:style>
    <style:style style:name="P62" style:family="paragraph" style:parent-style-name="Standard">
      <style:text-properties fo:color="#ea7500" loext:opacity="100%" officeooo:rsid="005160fa" officeooo:paragraph-rsid="005160fa"/>
    </style:style>
    <style:style style:name="P63" style:family="paragraph" style:parent-style-name="Standard">
      <style:text-properties fo:color="#861141" loext:opacity="100%" officeooo:rsid="002a2cdf" officeooo:paragraph-rsid="002a2cdf"/>
    </style:style>
    <style:style style:name="P64" style:family="paragraph" style:parent-style-name="Standard">
      <style:text-properties fo:color="#861141" loext:opacity="100%" officeooo:rsid="002aca93" officeooo:paragraph-rsid="002aca93"/>
    </style:style>
    <style:style style:name="P65" style:family="paragraph" style:parent-style-name="Standard">
      <style:paragraph-properties fo:text-align="start" style:justify-single-word="false"/>
      <style:text-properties officeooo:paragraph-rsid="0045c432"/>
    </style:style>
    <style:style style:name="P66" style:family="paragraph" style:parent-style-name="Standard">
      <style:paragraph-properties fo:text-align="start" style:justify-single-word="false"/>
      <style:text-properties officeooo:paragraph-rsid="0048923f"/>
    </style:style>
    <style:style style:name="P67" style:family="paragraph" style:parent-style-name="Standard">
      <style:paragraph-properties fo:text-align="start" style:justify-single-word="false"/>
      <style:text-properties officeooo:paragraph-rsid="0048cbb6"/>
    </style:style>
    <style:style style:name="P68" style:family="paragraph" style:parent-style-name="Standard">
      <style:paragraph-properties fo:text-align="start" style:justify-single-word="false"/>
      <style:text-properties officeooo:rsid="004752da" officeooo:paragraph-rsid="004752da"/>
    </style:style>
    <style:style style:name="P69" style:family="paragraph" style:parent-style-name="Standard">
      <style:paragraph-properties fo:text-align="start" style:justify-single-word="false"/>
      <style:text-properties officeooo:rsid="0048cbb6" officeooo:paragraph-rsid="0048cbb6"/>
    </style:style>
    <style:style style:name="P70" style:family="paragraph" style:parent-style-name="Standard">
      <style:paragraph-properties fo:text-align="start" style:justify-single-word="false"/>
      <style:text-properties officeooo:rsid="004bb232" officeooo:paragraph-rsid="004bb232"/>
    </style:style>
    <style:style style:name="P71" style:family="paragraph" style:parent-style-name="Standard">
      <style:paragraph-properties fo:text-align="start" style:justify-single-word="false"/>
      <style:text-properties officeooo:rsid="004f2644" officeooo:paragraph-rsid="004f2644"/>
    </style:style>
    <style:style style:name="P72" style:family="paragraph" style:parent-style-name="Standard">
      <style:paragraph-properties fo:text-align="start" style:justify-single-word="false"/>
      <style:text-properties officeooo:rsid="004f2644" officeooo:paragraph-rsid="00505812"/>
    </style:style>
    <style:style style:name="T1" style:family="text">
      <style:text-properties officeooo:rsid="001cd11b"/>
    </style:style>
    <style:style style:name="T2" style:family="text">
      <style:text-properties officeooo:rsid="001d7b13"/>
    </style:style>
    <style:style style:name="T3" style:family="text">
      <style:text-properties officeooo:rsid="001e8aa0"/>
    </style:style>
    <style:style style:name="T4" style:family="text">
      <style:text-properties officeooo:rsid="001f09e2"/>
    </style:style>
    <style:style style:name="T5" style:family="text">
      <style:text-properties officeooo:rsid="0020164c"/>
    </style:style>
    <style:style style:name="T6" style:family="text">
      <style:text-properties officeooo:rsid="0020f606"/>
    </style:style>
    <style:style style:name="T7" style:family="text">
      <style:text-properties officeooo:rsid="0023553c"/>
    </style:style>
    <style:style style:name="T8" style:family="text">
      <style:text-properties officeooo:rsid="00264712"/>
    </style:style>
    <style:style style:name="T9" style:family="text">
      <style:text-properties officeooo:rsid="00275e1f"/>
    </style:style>
    <style:style style:name="T10" style:family="text">
      <style:text-properties officeooo:rsid="00284e62"/>
    </style:style>
    <style:style style:name="T11" style:family="text">
      <style:text-properties officeooo:rsid="002b1c25"/>
    </style:style>
    <style:style style:name="T12" style:family="text">
      <style:text-properties officeooo:rsid="002b3c76"/>
    </style:style>
    <style:style style:name="T13" style:family="text">
      <style:text-properties officeooo:rsid="002bf991"/>
    </style:style>
    <style:style style:name="T14" style:family="text">
      <style:text-properties officeooo:rsid="002cd7b4"/>
    </style:style>
    <style:style style:name="T15" style:family="text">
      <style:text-properties fo:font-weight="bold" style:font-weight-asian="bold" style:font-weight-complex="bold"/>
    </style:style>
    <style:style style:name="T16" style:family="text">
      <style:text-properties fo:color="#acb20c" loext:opacity="100%"/>
    </style:style>
    <style:style style:name="T17" style:family="text">
      <style:text-properties fo:color="#acb20c" loext:opacity="100%" officeooo:rsid="0020164c"/>
    </style:style>
    <style:style style:name="T18" style:family="text">
      <style:text-properties fo:color="#acb20c" loext:opacity="100%" fo:font-style="normal" style:font-style-asian="normal" style:font-style-complex="normal"/>
    </style:style>
    <style:style style:name="T19" style:family="text">
      <style:text-properties fo:color="#acb20c" loext:opacity="100%" fo:font-style="normal" officeooo:rsid="0020164c" style:font-style-asian="normal" style:font-style-complex="normal"/>
    </style:style>
    <style:style style:name="T20" style:family="text">
      <style:text-properties fo:color="#acb20c" loext:opacity="100%" officeooo:rsid="001e8aa0"/>
    </style:style>
    <style:style style:name="T21" style:family="text">
      <style:text-properties fo:color="#acb20c" loext:opacity="100%" officeooo:rsid="002dda40"/>
    </style:style>
    <style:style style:name="T22" style:family="text">
      <style:text-properties fo:color="#acb20c" loext:opacity="100%" officeooo:rsid="001f09e2"/>
    </style:style>
    <style:style style:name="T23" style:family="text">
      <style:text-properties fo:color="#acb20c" loext:opacity="100%" officeooo:rsid="001d7b13"/>
    </style:style>
    <style:style style:name="T24" style:family="text">
      <style:text-properties fo:color="#acb20c" loext:opacity="100%" officeooo:rsid="00264712"/>
    </style:style>
    <style:style style:name="T25" style:family="text">
      <style:text-properties fo:color="#acb20c" loext:opacity="100%" officeooo:rsid="0020f606"/>
    </style:style>
    <style:style style:name="T26" style:family="text">
      <style:text-properties fo:color="#acb20c" loext:opacity="100%" officeooo:rsid="0022d4f1"/>
    </style:style>
    <style:style style:name="T27" style:family="text">
      <style:text-properties fo:color="#acb20c" loext:opacity="100%" officeooo:rsid="00250ce8"/>
    </style:style>
    <style:style style:name="T28" style:family="text">
      <style:text-properties fo:color="#acb20c" loext:opacity="100%" officeooo:rsid="00250ce8" loext:padding="0cm" loext:border="none"/>
    </style:style>
    <style:style style:name="T29" style:family="text">
      <style:text-properties fo:color="#acb20c" loext:opacity="100%" officeooo:rsid="00258f89"/>
    </style:style>
    <style:style style:name="T30" style:family="text">
      <style:text-properties fo:color="#acb20c" loext:opacity="100%" loext:padding="0cm" loext:border="none"/>
    </style:style>
    <style:style style:name="T31" style:family="text">
      <style:text-properties fo:color="#acb20c" loext:opacity="100%" officeooo:rsid="00275e1f"/>
    </style:style>
    <style:style style:name="T32" style:family="text">
      <style:text-properties fo:color="#acb20c" loext:opacity="100%" officeooo:rsid="002fb7e4"/>
    </style:style>
    <style:style style:name="T33" style:family="text">
      <style:text-properties fo:color="#acb20c" loext:opacity="100%" officeooo:rsid="0031ecca"/>
    </style:style>
    <style:style style:name="T34" style:family="text">
      <style:text-properties fo:color="#acb20c" loext:opacity="100%" officeooo:rsid="0031ecca" loext:padding="0cm" loext:border="none"/>
    </style:style>
    <style:style style:name="T35" style:family="text">
      <style:text-properties fo:color="#acb20c" loext:opacity="100%" officeooo:rsid="0030c3b8" loext:padding="0cm" loext:border="none"/>
    </style:style>
    <style:style style:name="T36" style:family="text">
      <style:text-properties fo:color="#acb20c" loext:opacity="100%" officeooo:rsid="00284e62"/>
    </style:style>
    <style:style style:name="T37" style:family="text">
      <style:text-properties fo:color="#acb20c" loext:opacity="100%" fo:font-size="18pt" officeooo:rsid="003daa39" style:font-size-asian="18pt" style:font-size-complex="18pt"/>
    </style:style>
    <style:style style:name="T38" style:family="text">
      <style:text-properties fo:color="#acb20c" loext:opacity="100%" fo:font-size="18pt" officeooo:rsid="003c8ac3" style:font-size-asian="18pt" style:font-size-complex="18pt"/>
    </style:style>
    <style:style style:name="T39" style:family="text">
      <style:text-properties fo:color="#acb20c" loext:opacity="100%" fo:font-size="18pt" officeooo:rsid="0020928f" style:font-size-asian="18pt" style:font-size-complex="18pt"/>
    </style:style>
    <style:style style:name="T40" style:family="text">
      <style:text-properties fo:color="#acb20c" loext:opacity="100%" fo:font-size="16pt" officeooo:rsid="0020928f" style:font-size-asian="16pt" style:font-size-complex="16pt"/>
    </style:style>
    <style:style style:name="T41" style:family="text">
      <style:text-properties fo:color="#acb20c" loext:opacity="100%" fo:font-size="16pt" officeooo:rsid="003c8ac3" style:font-size-asian="16pt" style:font-size-complex="16pt"/>
    </style:style>
    <style:style style:name="T42" style:family="text">
      <style:text-properties fo:color="#acb20c" loext:opacity="100%" fo:font-size="16pt" officeooo:rsid="003daa39" style:font-size-asian="16pt" style:font-size-complex="16pt"/>
    </style:style>
    <style:style style:name="T43" style:family="text">
      <style:text-properties fo:color="#acb20c" loext:opacity="100%" officeooo:rsid="0053a242"/>
    </style:style>
    <style:style style:name="T44" style:family="text">
      <style:text-properties fo:color="#acb20c" loext:opacity="100%" officeooo:rsid="0054769a"/>
    </style:style>
    <style:style style:name="T45" style:family="text">
      <style:text-properties fo:color="#acb20c" loext:opacity="100%" officeooo:rsid="0055f5c8"/>
    </style:style>
    <style:style style:name="T46" style:family="text">
      <style:text-properties fo:color="#acb20c" loext:opacity="100%" officeooo:rsid="0057d160"/>
    </style:style>
    <style:style style:name="T47" style:family="text">
      <style:text-properties fo:color="#acb20c" loext:opacity="100%" officeooo:rsid="0058bcff"/>
    </style:style>
    <style:style style:name="T48" style:family="text">
      <style:text-properties fo:color="#acb20c" loext:opacity="100%" officeooo:rsid="005a6aef"/>
    </style:style>
    <style:style style:name="T49" style:family="text">
      <style:text-properties fo:color="#acb20c" loext:opacity="100%" officeooo:rsid="005b05be"/>
    </style:style>
    <style:style style:name="T50" style:family="text">
      <style:text-properties fo:color="#355269" loext:opacity="100%"/>
    </style:style>
    <style:style style:name="T51" style:family="text">
      <style:text-properties fo:color="#355269" loext:opacity="100%" style:text-underline-style="solid" style:text-underline-width="auto" style:text-underline-color="font-color" fo:font-weight="bold" style:font-weight-asian="bold" style:font-weight-complex="bold"/>
    </style:style>
    <style:style style:name="T52" style:family="text">
      <style:text-properties fo:color="#355269" loext:opacity="100%" style:text-underline-style="solid" style:text-underline-width="auto" style:text-underline-color="font-color" fo:font-weight="bold" officeooo:rsid="001f09e2" style:font-weight-asian="bold" style:font-weight-complex="bold"/>
    </style:style>
    <style:style style:name="T53" style:family="text">
      <style:text-properties fo:color="#355269" loext:opacity="100%" style:text-underline-style="solid" style:text-underline-width="auto" style:text-underline-color="font-color" fo:font-weight="bold" officeooo:rsid="0020f606" style:font-weight-asian="bold" style:font-weight-complex="bold"/>
    </style:style>
    <style:style style:name="T54" style:family="text">
      <style:text-properties fo:color="#355269" loext:opacity="100%" style:text-underline-style="solid" style:text-underline-width="auto" style:text-underline-color="font-color" fo:font-weight="bold" officeooo:rsid="0022d4f1" style:font-weight-asian="bold" style:font-weight-complex="bold"/>
    </style:style>
    <style:style style:name="T55" style:family="text">
      <style:text-properties fo:color="#355269" loext:opacity="100%" style:text-underline-style="solid" style:text-underline-width="auto" style:text-underline-color="font-color" fo:font-weight="bold" officeooo:rsid="001d7b13" style:font-weight-asian="bold" style:font-weight-complex="bold"/>
    </style:style>
    <style:style style:name="T56" style:family="text">
      <style:text-properties fo:color="#355269" loext:opacity="100%" style:text-underline-style="solid" style:text-underline-width="auto" style:text-underline-color="font-color" fo:font-weight="bold" officeooo:rsid="0020164c" style:font-weight-asian="bold" style:font-weight-complex="bold"/>
    </style:style>
    <style:style style:name="T57" style:family="text">
      <style:text-properties fo:color="#355269" loext:opacity="100%" style:text-underline-style="solid" style:text-underline-width="auto" style:text-underline-color="font-color" fo:font-weight="bold" officeooo:rsid="00284e62" style:font-weight-asian="bold" style:font-weight-complex="bold"/>
    </style:style>
    <style:style style:name="T58" style:family="text">
      <style:text-properties fo:color="#355269" loext:opacity="100%" fo:font-size="16pt" fo:font-style="normal" fo:font-weight="bold" style:font-size-asian="16pt" style:font-style-asian="normal" style:font-weight-asian="bold" style:font-size-complex="16pt" style:font-style-complex="normal" style:font-weight-complex="bold"/>
    </style:style>
    <style:style style:name="T59" style:family="text">
      <style:text-properties fo:color="#355269" loext:opacity="100%" fo:font-size="16pt" fo:font-style="normal" fo:font-weight="bold" officeooo:rsid="002b1c25" style:font-size-asian="16pt" style:font-style-asian="normal" style:font-weight-asian="bold" style:font-size-complex="16pt" style:font-style-complex="normal" style:font-weight-complex="bold"/>
    </style:style>
    <style:style style:name="T60" style:family="text">
      <style:text-properties fo:color="#355269" loext:opacity="100%" fo:font-size="16pt" fo:font-weight="bold" style:font-size-asian="16pt" style:font-weight-asian="bold" style:font-size-complex="16pt" style:font-weight-complex="bold"/>
    </style:style>
    <style:style style:name="T61" style:family="text">
      <style:text-properties fo:color="#355269" loext:opacity="100%" fo:font-size="12pt" style:font-size-asian="12pt" style:font-size-complex="12pt"/>
    </style:style>
    <style:style style:name="T62" style:family="text">
      <style:text-properties fo:color="#355269" loext:opacity="100%" fo:font-size="12pt" officeooo:rsid="0036748c" style:font-size-asian="12pt" style:font-size-complex="12pt"/>
    </style:style>
    <style:style style:name="T63" style:family="text">
      <style:text-properties fo:color="#355269" loext:opacity="100%" fo:font-size="12pt" fo:font-weight="bold" officeooo:rsid="0045c432" style:font-size-asian="12pt" style:font-weight-asian="bold" style:font-size-complex="12pt" style:font-weight-complex="bold"/>
    </style:style>
    <style:style style:name="T64" style:family="text">
      <style:text-properties fo:color="#355269" loext:opacity="100%" fo:font-size="12pt" fo:font-weight="bold" style:font-size-asian="12pt" style:font-weight-asian="bold" style:font-size-complex="12pt" style:font-weight-complex="bold" loext:padding="0cm" loext:border="none"/>
    </style:style>
    <style:style style:name="T65" style:family="text">
      <style:text-properties fo:color="#355269" loext:opacity="100%" fo:font-size="12pt" fo:font-weight="bold" officeooo:rsid="004752da" style:font-size-asian="12pt" style:font-weight-asian="bold" style:font-size-complex="12pt" style:font-weight-complex="bold" loext:padding="0cm" loext:border="none"/>
    </style:style>
    <style:style style:name="T66" style:family="text">
      <style:text-properties fo:color="#355269" loext:opacity="100%" fo:font-size="12pt" fo:font-weight="bold" officeooo:rsid="0048923f" style:font-size-asian="12pt" style:font-weight-asian="bold" style:font-size-complex="12pt" style:font-weight-complex="bold" loext:padding="0cm" loext:border="none"/>
    </style:style>
    <style:style style:name="T67" style:family="text">
      <style:text-properties fo:color="#355269" loext:opacity="100%" fo:font-size="12pt" fo:font-weight="bold" officeooo:rsid="0048cbb6" style:font-size-asian="12pt" style:font-weight-asian="bold" style:font-size-complex="12pt" style:font-weight-complex="bold" loext:padding="0cm" loext:border="none"/>
    </style:style>
    <style:style style:name="T68" style:family="text">
      <style:text-properties fo:color="#355269" loext:opacity="100%" fo:font-size="12pt" fo:font-weight="normal" style:font-size-asian="12pt" style:font-weight-asian="normal" style:font-size-complex="12pt" style:font-weight-complex="normal" loext:padding="0cm" loext:border="none"/>
    </style:style>
    <style:style style:name="T69" style:family="text">
      <style:text-properties fo:color="#355269" loext:opacity="100%" fo:font-size="38pt" style:font-size-asian="38pt" style:font-size-complex="38pt"/>
    </style:style>
    <style:style style:name="T70" style:family="text">
      <style:text-properties fo:color="#355269" loext:opacity="100%" fo:font-size="18pt" style:font-size-asian="15.75pt" style:font-size-complex="18pt"/>
    </style:style>
    <style:style style:name="T71" style:family="text">
      <style:text-properties fo:color="#355269" loext:opacity="100%" fo:font-size="18pt" officeooo:rsid="0036748c" style:font-size-asian="15.75pt" style:font-size-complex="18pt"/>
    </style:style>
    <style:style style:name="T72" style:family="text">
      <style:text-properties officeooo:rsid="002dda40"/>
    </style:style>
    <style:style style:name="T73" style:family="text">
      <style:text-properties officeooo:rsid="0033e30c"/>
    </style:style>
    <style:style style:name="T74" style:family="text">
      <style:text-properties officeooo:rsid="003580d1"/>
    </style:style>
    <style:style style:name="T75" style:family="text">
      <style:text-properties officeooo:rsid="00361a6a"/>
    </style:style>
    <style:style style:name="T76" style:family="text">
      <style:text-properties officeooo:rsid="003a1f51"/>
    </style:style>
    <style:style style:name="T77" style:family="text">
      <style:text-properties fo:color="#000000" loext:opacity="100%" fo:font-size="18pt" officeooo:rsid="0020928f" style:font-size-asian="18pt" style:font-size-complex="18pt"/>
    </style:style>
    <style:style style:name="T78" style:family="text">
      <style:text-properties fo:color="#000000" loext:opacity="100%" fo:font-size="18pt" officeooo:rsid="0036748c" style:font-size-asian="18pt" style:font-size-complex="18pt"/>
    </style:style>
    <style:style style:name="T79" style:family="text">
      <style:text-properties fo:color="#000000" loext:opacity="100%" fo:font-size="18pt" officeooo:rsid="003c8ac3" style:font-size-asian="18pt" style:font-size-complex="18pt"/>
    </style:style>
    <style:style style:name="T80" style:family="text">
      <style:text-properties fo:color="#000000" loext:opacity="100%" fo:font-size="18pt" officeooo:rsid="0040d468" style:font-size-asian="18pt" style:font-size-complex="18pt"/>
    </style:style>
    <style:style style:name="T81" style:family="text">
      <style:text-properties fo:color="#000000" loext:opacity="100%" fo:font-size="18pt" officeooo:rsid="0048cbb6" style:font-size-asian="18pt" style:font-size-complex="18pt"/>
    </style:style>
    <style:style style:name="T82" style:family="text">
      <style:text-properties fo:color="#000000" loext:opacity="100%" fo:font-size="18pt" style:font-size-asian="15.75pt" style:font-size-complex="18pt"/>
    </style:style>
    <style:style style:name="T83" style:family="text">
      <style:text-properties fo:color="#000000" loext:opacity="100%" fo:font-size="18pt" officeooo:rsid="0036748c" style:font-size-asian="15.75pt" style:font-size-complex="18pt"/>
    </style:style>
    <style:style style:name="T84" style:family="text">
      <style:text-properties fo:color="#000000" loext:opacity="100%" fo:font-size="12pt" fo:font-weight="normal" style:font-size-asian="12pt" style:font-weight-asian="normal" style:font-size-complex="12pt" style:font-weight-complex="normal"/>
    </style:style>
    <style:style style:name="T85" style:family="text">
      <style:text-properties fo:color="#000000" loext:opacity="100%" fo:font-size="12pt" fo:font-weight="normal" officeooo:rsid="00238dfe" style:font-size-asian="12pt" style:font-weight-asian="normal" style:font-size-complex="12pt" style:font-weight-complex="normal"/>
    </style:style>
    <style:style style:name="T86" style:family="text">
      <style:text-properties fo:color="#000000" loext:opacity="100%" fo:font-size="12pt" fo:font-weight="normal" officeooo:rsid="0045c432" style:font-size-asian="12pt" style:font-weight-asian="normal" style:font-size-complex="12pt" style:font-weight-complex="normal"/>
    </style:style>
    <style:style style:name="T87" style:family="text">
      <style:text-properties fo:color="#000000" loext:opacity="100%" fo:font-size="12pt" fo:font-weight="normal" style:font-size-asian="12pt" style:font-weight-asian="normal" style:font-size-complex="12pt" style:font-weight-complex="normal" loext:padding="0cm" loext:border="none"/>
    </style:style>
    <style:style style:name="T88" style:family="text">
      <style:text-properties fo:color="#000000" loext:opacity="100%" fo:font-size="12pt" fo:font-weight="normal" officeooo:rsid="004752da" style:font-size-asian="12pt" style:font-weight-asian="normal" style:font-size-complex="12pt" style:font-weight-complex="normal" loext:padding="0cm" loext:border="none"/>
    </style:style>
    <style:style style:name="T89" style:family="text">
      <style:text-properties fo:color="#000000" loext:opacity="100%" fo:font-size="12pt" fo:font-weight="normal" officeooo:rsid="0048923f" style:font-size-asian="12pt" style:font-weight-asian="normal" style:font-size-complex="12pt" style:font-weight-complex="normal" loext:padding="0cm" loext:border="none"/>
    </style:style>
    <style:style style:name="T90" style:family="text">
      <style:text-properties fo:color="#000000" loext:opacity="100%" fo:font-size="12pt" fo:font-weight="normal" officeooo:rsid="0048cbb6" style:font-size-asian="12pt" style:font-weight-asian="normal" style:font-size-complex="12pt" style:font-weight-complex="normal" loext:padding="0cm" loext:border="none"/>
    </style:style>
    <style:style style:name="T91" style:family="text">
      <style:text-properties fo:color="#000000" loext:opacity="100%" fo:font-size="12pt" fo:font-weight="normal" officeooo:rsid="004bb232" style:font-size-asian="12pt" style:font-weight-asian="normal" style:font-size-complex="12pt" style:font-weight-complex="normal" loext:padding="0cm" loext:border="none"/>
    </style:style>
    <style:style style:name="T92" style:family="text">
      <style:text-properties fo:color="#000000" loext:opacity="100%" fo:font-size="12pt" fo:font-weight="normal" officeooo:rsid="004fb666" style:font-size-asian="12pt" style:font-weight-asian="normal" style:font-size-complex="12pt" style:font-weight-complex="normal" loext:padding="0cm" loext:border="none"/>
    </style:style>
    <style:style style:name="T93" style:family="text">
      <style:text-properties fo:color="#000000" loext:opacity="100%" fo:font-size="12pt" fo:font-weight="bold" style:font-size-asian="12pt" style:font-weight-asian="bold" style:font-size-complex="12pt" style:font-weight-complex="bold" loext:padding="0cm" loext:border="none"/>
    </style:style>
    <style:style style:name="T94" style:family="text">
      <style:text-properties fo:color="#000000" loext:opacity="100%" fo:font-size="12pt" fo:font-weight="bold" officeooo:rsid="0048cbb6" style:font-size-asian="12pt" style:font-weight-asian="bold" style:font-size-complex="12pt" style:font-weight-complex="bold" loext:padding="0cm" loext:border="none"/>
    </style:style>
    <style:style style:name="T95" style:family="text">
      <style:text-properties officeooo:rsid="00238dfe"/>
    </style:style>
    <style:style style:name="T96" style:family="text">
      <style:text-properties officeooo:rsid="003c15f1"/>
    </style:style>
    <style:style style:name="T97" style:family="text">
      <style:text-properties officeooo:rsid="0040d468"/>
    </style:style>
    <style:style style:name="T98" style:family="text">
      <style:text-properties fo:color="#127622" loext:opacity="100%" fo:font-size="18pt" officeooo:rsid="003c15f1" style:font-size-asian="18pt" style:font-size-complex="18pt"/>
    </style:style>
    <style:style style:name="T99" style:family="text">
      <style:text-properties fo:color="#861141" loext:opacity="100%" fo:font-size="18pt" officeooo:rsid="0040d468" style:font-size-asian="18pt" style:font-size-complex="18pt"/>
    </style:style>
    <style:style style:name="T100" style:family="text">
      <style:text-properties fo:font-size="38pt" style:font-size-asian="38pt" style:font-size-complex="38pt"/>
    </style:style>
    <style:style style:name="T101" style:family="text">
      <style:text-properties fo:color="#784b04" loext:opacity="100%" fo:font-size="12pt" fo:font-weight="normal" officeooo:rsid="0036748c" style:font-size-asian="12pt" style:font-weight-asian="normal" style:font-size-complex="12pt" style:font-weight-complex="normal"/>
    </style:style>
    <style:style style:name="T102" style:family="text">
      <style:text-properties fo:color="#784b04" loext:opacity="100%" fo:font-size="12pt" fo:font-weight="normal" officeooo:rsid="00494577" style:font-size-asian="12pt" style:font-weight-asian="normal" style:font-size-complex="12pt" style:font-weight-complex="normal"/>
    </style:style>
    <style:style style:name="T103" style:family="text">
      <style:text-properties fo:color="#784b04" loext:opacity="100%" fo:font-size="12pt" fo:font-weight="normal" officeooo:rsid="00494577" style:font-size-asian="12pt" style:font-weight-asian="normal" style:font-size-complex="12pt" style:font-weight-complex="normal" loext:padding="0cm" loext:border="none"/>
    </style:style>
    <style:style style:name="T104" style:family="text">
      <style:text-properties fo:color="#784b04" loext:opacity="100%" fo:font-size="12pt" fo:font-weight="normal" officeooo:rsid="00449e9d" style:font-size-asian="12pt" style:font-weight-asian="normal" style:font-size-complex="12pt" style:font-weight-complex="normal"/>
    </style:style>
    <style:style style:name="T105" style:family="text">
      <style:text-properties fo:color="#784b04" loext:opacity="100%" fo:font-size="12pt" fo:font-weight="normal" officeooo:rsid="0045c432" style:font-size-asian="12pt" style:font-weight-asian="normal" style:font-size-complex="12pt" style:font-weight-complex="normal"/>
    </style:style>
    <style:style style:name="T106" style:family="text">
      <style:text-properties fo:color="#784b04" loext:opacity="100%" fo:font-size="12pt" fo:font-weight="normal" officeooo:rsid="004752da" style:font-size-asian="12pt" style:font-weight-asian="normal" style:font-size-complex="12pt" style:font-weight-complex="normal"/>
    </style:style>
    <style:style style:name="T107" style:family="text">
      <style:text-properties fo:color="#784b04" loext:opacity="100%" fo:font-size="12pt" fo:font-weight="normal" officeooo:rsid="004752da" style:font-size-asian="12pt" style:font-weight-asian="normal" style:font-size-complex="12pt" style:font-weight-complex="normal" loext:padding="0cm" loext:border="none"/>
    </style:style>
    <style:style style:name="T108" style:family="text">
      <style:text-properties fo:color="#784b04" loext:opacity="100%" fo:font-size="12pt" fo:font-weight="normal" style:font-size-asian="12pt" style:font-weight-asian="normal" style:font-size-complex="12pt" style:font-weight-complex="normal" loext:padding="0cm" loext:border="none"/>
    </style:style>
    <style:style style:name="T109" style:family="text">
      <style:text-properties fo:color="#784b04" loext:opacity="100%" fo:font-size="12pt" fo:font-weight="normal" officeooo:rsid="0048923f" style:font-size-asian="12pt" style:font-weight-asian="normal" style:font-size-complex="12pt" style:font-weight-complex="normal" loext:padding="0cm" loext:border="none"/>
    </style:style>
    <style:style style:name="T110" style:family="text">
      <style:text-properties fo:color="#784b04" loext:opacity="100%" fo:font-size="12pt" fo:font-weight="normal" officeooo:rsid="00477ada" style:font-size-asian="12pt" style:font-weight-asian="normal" style:font-size-complex="12pt" style:font-weight-complex="normal" loext:padding="0cm" loext:border="none"/>
    </style:style>
    <style:style style:name="T111" style:family="text">
      <style:text-properties fo:color="#784b04" loext:opacity="100%" fo:font-size="12pt" fo:font-weight="normal" officeooo:rsid="004b2d39" style:font-size-asian="12pt" style:font-weight-asian="normal" style:font-size-complex="12pt" style:font-weight-complex="normal" loext:padding="0cm" loext:border="none"/>
    </style:style>
    <style:style style:name="T112" style:family="text">
      <style:text-properties fo:color="#784b04" loext:opacity="100%" fo:font-size="12pt" fo:font-weight="normal" officeooo:rsid="004bb232" style:font-size-asian="12pt" style:font-weight-asian="normal" style:font-size-complex="12pt" style:font-weight-complex="normal" loext:padding="0cm" loext:border="none"/>
    </style:style>
    <style:style style:name="T113" style:family="text">
      <style:text-properties fo:color="#784b04" loext:opacity="100%" fo:font-size="12pt" fo:font-weight="normal" officeooo:rsid="0048cbb6" style:font-size-asian="12pt" style:font-weight-asian="normal" style:font-size-complex="12pt" style:font-weight-complex="normal" loext:padding="0cm" loext:border="none"/>
    </style:style>
    <style:style style:name="T114" style:family="text">
      <style:text-properties fo:color="#784b04" loext:opacity="100%" fo:font-size="12pt" fo:font-weight="normal" officeooo:rsid="004d1b99" style:font-size-asian="12pt" style:font-weight-asian="normal" style:font-size-complex="12pt" style:font-weight-complex="normal" loext:padding="0cm" loext:border="none"/>
    </style:style>
    <style:style style:name="T115" style:family="text">
      <style:text-properties fo:color="#784b04" loext:opacity="100%" fo:font-size="12pt" fo:font-weight="normal" officeooo:rsid="004fb666" style:font-size-asian="12pt" style:font-weight-asian="normal" style:font-size-complex="12pt" style:font-weight-complex="normal" loext:padding="0cm" loext:border="none"/>
    </style:style>
    <style:style style:name="T116" style:family="text">
      <style:text-properties fo:color="#784b04" loext:opacity="100%" fo:font-size="12pt" fo:font-weight="normal" officeooo:rsid="00505812" style:font-size-asian="12pt" style:font-weight-asian="normal" style:font-size-complex="12pt" style:font-weight-complex="normal" loext:padding="0cm" loext:border="none"/>
    </style:style>
    <style:style style:name="T117" style:family="text">
      <style:text-properties fo:color="#784b04" loext:opacity="100%" fo:font-size="12pt" fo:font-weight="normal" officeooo:rsid="0061cffc" style:font-size-asian="12pt" style:font-weight-asian="normal" style:font-size-complex="12pt" style:font-weight-complex="normal" loext:padding="0cm" loext:border="none"/>
    </style:style>
    <style:style style:name="T118" style:family="text">
      <style:text-properties fo:color="#784b04" loext:opacity="100%" fo:font-size="12pt" fo:font-weight="normal" officeooo:rsid="00633de4" style:font-size-asian="12pt" style:font-weight-asian="normal" style:font-size-complex="12pt" style:font-weight-complex="normal" loext:padding="0cm" loext:border="none"/>
    </style:style>
    <style:style style:name="T119" style:family="text">
      <style:text-properties fo:color="#784b04" loext:opacity="100%" fo:font-size="12pt" fo:font-weight="normal" officeooo:rsid="00650de1" style:font-size-asian="12pt" style:font-weight-asian="normal" style:font-size-complex="12pt" style:font-weight-complex="normal" loext:padding="0cm" loext:border="none"/>
    </style:style>
    <style:style style:name="T120" style:family="text">
      <style:text-properties fo:color="#784b04" loext:opacity="100%" fo:font-size="12pt" fo:font-weight="normal" officeooo:rsid="00665198" style:font-size-asian="12pt" style:font-weight-asian="normal" style:font-size-complex="12pt" style:font-weight-complex="normal" loext:padding="0cm" loext:border="none"/>
    </style:style>
    <style:style style:name="T121" style:family="text">
      <style:text-properties fo:color="#784b04" loext:opacity="100%" fo:font-size="12pt" fo:font-weight="normal" officeooo:rsid="0067cc70" style:font-size-asian="12pt" style:font-weight-asian="normal" style:font-size-complex="12pt" style:font-weight-complex="normal" loext:padding="0cm" loext:border="none"/>
    </style:style>
    <style:style style:name="T122" style:family="text">
      <style:text-properties fo:color="#784b04" loext:opacity="100%" fo:font-size="12pt" fo:font-weight="normal" officeooo:rsid="00696646" style:font-size-asian="12pt" style:font-weight-asian="normal" style:font-size-complex="12pt" style:font-weight-complex="normal" loext:padding="0cm" loext:border="none"/>
    </style:style>
    <style:style style:name="T123" style:family="text">
      <style:text-properties fo:color="#784b04" loext:opacity="100%" fo:font-size="18pt" officeooo:rsid="0036748c" style:font-size-asian="18pt" style:font-size-complex="18pt"/>
    </style:style>
    <style:style style:name="T124" style:family="text">
      <style:text-properties officeooo:rsid="005dbe72"/>
    </style:style>
    <style:style style:name="T125" style:family="text">
      <style:text-properties officeooo:rsid="005e269d"/>
    </style:style>
    <style:style style:name="T126" style:family="text">
      <style:text-properties officeooo:rsid="005eacf7"/>
    </style:style>
    <style:style style:name="T127" style:family="text">
      <style:text-properties officeooo:rsid="00601b2d"/>
    </style:style>
    <text:list-style style:name="L1">
      <text:list-level-style-bullet text:level="1" text:style-name="Bullet_20_Symbols" loext:num-list-format="%1%." style:num-suffix="." text:bullet-char="•">
        <style:list-level-properties/>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1">Guide</text:p>
      <text:p text:style-name="P55"><text:span text:style-name="T96">What computer to buy for PC retro gaming?<text:line-break/></text:span><text:span text:style-name="T97">(August 2024)</text:span> <text:line-break/><text:line-break/></text:p>
      <text:p text:style-name="P55"/>
      <text:p text:style-name="P55"><text:span text:style-name="T95">By: Napostriouf Sar<text:line-break/></text:span><text:a xlink:type="simple" xlink:href="https://www.youtube.com/napostriouf" text:style-name="Internet_20_link" text:visited-style-name="Visited_20_Internet_20_Link"><text:span text:style-name="T95">https://www.youtube.com/napostriouf</text:span></text:a></text:p>
      <text:p text:style-name="P56"/>
      <text:p text:style-name="P57"/>
      <text:p text:style-name="P57"/>
      <text:p text:style-name="P59"/>
      <text:p text:style-name="P57"/>
      <text:p text:style-name="P57"/>
      <text:p text:style-name="P57"/>
      <text:p text:style-name="P33"><text:span text:style-name="T77">Page 2 – </text:span><text:span text:style-name="T98">Identify what you will do with your computer</text:span><text:span text:style-name="T77"><text:line-break/>Page 3</text:span><text:span text:style-name="T79">/4/5</text:span><text:span text:style-name="T77"> – </text:span><text:span text:style-name="T37">H</text:span><text:span text:style-name="T38">ow to budget</text:span><text:span text:style-name="T39"> </text:span><text:span text:style-name="T40">(</text:span><text:span text:style-name="T41">with </text:span><text:span text:style-name="T42">comparative </text:span><text:span text:style-name="T41">approach examples</text:span><text:span text:style-name="T40">)</text:span><text:span text:style-name="T77"><text:line-break/>Page </text:span><text:span text:style-name="T80">6</text:span><text:span text:style-name="T77"> – </text:span><text:span text:style-name="T99">Pros and cons of recycling old PC parts<text:line-break/></text:span><text:span text:style-name="T77">Page </text:span><text:span text:style-name="T81">7/8</text:span><text:span text:style-name="T77"> – </text:span><text:span text:style-name="T123">F.A.Q. (Or might potentially be asked!)</text:span><text:span text:style-name="T77"><text:line-break/></text:span></text:p>
      <text:p text:style-name="P32"><text:span text:style-name="T78"/></text:p>
      <text:p text:style-name="P32"><text:span text:style-name="T78"/></text:p>
      <text:p text:style-name="P32"><text:span text:style-name="T78"/></text:p>
      <text:p text:style-name="P32"><text:span text:style-name="T78"/></text:p>
      <text:p text:style-name="P32"><text:span text:style-name="T78"/></text:p>
      <text:p text:style-name="P32"><text:span text:style-name="T78"/></text:p>
      <text:p text:style-name="P32"><text:span text:style-name="T78"/></text:p>
      <text:p text:style-name="P32"><text:span text:style-name="T78"/></text:p>
      <text:p text:style-name="P32"><text:soft-page-break/>What computer<text:span text:style-name="T14"> to buy</text:span> <text:span text:style-name="T13">f</text:span>or PC retro<text:span text:style-name="T1"> </text:span>gaming<text:span text:style-name="T14">?</text:span></text:p>
      <text:p text:style-name="P1"/>
      <text:p text:style-name="P60"><text:span text:style-name="T96">F</text:span>irst you must identify what you'll do with your computer. Second<text:span text:style-name="T96">,</text:span> you must <text:span text:style-name="T96">understand the concept of how to </text:span>budget <text:span text:style-name="T96">versus the hardware needed for your approach </text:span>otherwise <text:span text:style-name="T96">the </text:span>price will increase dramatically because of subtleties making your PC very slightly better for your use. And third, what hardware that you got that you intend to keep?</text:p>
      <text:p text:style-name="P1"/>
      <text:p text:style-name="P30">Let's explore the first! If you intend to focus your computer on PC retro<text:span text:style-name="T1"> </text:span>gaming exclusively<text:span text:style-name="T11">,</text:span> then you should always focus on how your CPU will perform in single core. Which means, that you should avoid recommendation that you see all over YouTube from big channel recommending you to buy a lower CPU to have a better GPU. Since there's the GPU have little to no impact. And also take in consideration that in single core you will have no advantage of using a<text:span text:style-name="T11">n</text:span> X3D cache CPU these X3D CPU are actually made for game<text:span text:style-name="T11">s</text:span> that are multi-core, but since PC emulator such 86Box and DOSBox are exclusively single core, you'll get no advantage to have density of treatment. Focus instead on single thread of performance.</text:p>
      <text:p text:style-name="P30"/>
      <text:p text:style-name="P30">Now that being said, if you also intend to do virtual machine (which is not the same things as emulation) then there yes, the multi-core thread performance might give some advantage, but keep in mind you cannot go faster than the OS itself, so no need to think about the amount of thread, but <text:span text:style-name="T11">to </text:span>thin<text:span text:style-name="T11">k</text:span> about the performance in multi-thread in that case scenario, the X3D cache CPU might be a good choice since it will reduce latency reading in-between core. Which means, a 16 cores CPU won't necessarily be better in VM multi-core than an 8 cores. And in that scenario you also don't need a great GPU. Well some<text:span text:style-name="T11">,</text:span> VM make some use of GPU protocol, but it doesn't require any particular performance, so any slow GPU as long you're in PCI Express will do the job as long they have the protocol for. Which GPU have these protocol? If you buy a modern GPU<text:span text:style-name="T11">,</text:span> even the cheapest one will all have them.</text:p>
      <text:p text:style-name="P30"/>
      <text:p text:style-name="P31">If you intend to do a general usage, meaning you'll PC retro gaming on emulator, VM but you might also be willing to play modern blockbuster games, then there my main recommendation is to figure which one you'll play the most. If you think about 90% modern gaming and 10% retro gaming, then I will say focus on buying a GPU made for performance. If you think about 50% modern gaming and 50% retro gaming, then I'll<text:span text:style-name="T7"> say</text:span> focus on buying a good GPU tha<text:span text:style-name="T11">t</text:span> produce less heat than top GPU, so a GPU that consummate less wattage. Like this, you'll be able to balance the temp in your computer case which will allow you to use the boost of your CPU which will help you when you'll be using 86Box and VirtualBox. So at the same times, you'll be able to have great performance in blockbuster games without downgrading too much your experience in PC retro gaming.</text:p>
      <text:p text:style-name="P31"/>
      <text:p text:style-name="P31">If you intend to do video editing and/or capture to capture your retro gaming session, then there, for your GPU go toward NVidia (or NVIDIA like modern people say) and there yes, the amount of core will be important. But be aware of a trap, a CPU that consummate too much need better ventilation which mean not only you'll have to pay more for a proper GPU and CPU, but it'll also sky rock the price of your total machine!</text:p>
      <text:p text:style-name="P2"/>
      <text:p text:style-name="P34"/>
      <text:p text:style-name="P34"/>
      <text:p text:style-name="P34"/>
      <text:p text:style-name="P34"/>
      <text:p text:style-name="P34"/>
      <text:p text:style-name="P34"><text:soft-page-break/>Now let's explore the second point, the budget! <text:span text:style-name="T73">The purpose here is not to show what exact piece to buy, but to show the orientation you should go in-between a</text:span><text:span text:style-name="T74">n</text:span><text:span text:style-name="T73"> optimal</text:span><text:span text:style-name="T74"> one</text:span><text:span text:style-name="T73"> versus what should be considered as </text:span><text:span text:style-name="T74">a </text:span><text:span text:style-name="T73">normal </text:span><text:span text:style-name="T74">one </text:span><text:span text:style-name="T73">for the approach based on August 2024 standards. </text:span><text:span text:style-name="T75">These comparisons should give you an idea of what to expect as budget if you seek an optimal one versus a normal one.</text:span></text:p>
      <text:p text:style-name="P34"/>
      <text:p text:style-name="P35"><text:span text:style-name="T58">PC retro</text:span><text:span text:style-name="T59"> </text:span><text:span text:style-name="T58">gaming emulator exclusively</text:span></text:p>
      <text:p text:style-name="P38">Optimal<text:span text:style-name="T4"> version</text:span></text:p>
      <text:p text:style-name="P4"/>
      <text:p text:style-name="P4"><text:span text:style-name="T51">CPU</text:span><text:span text:style-name="T52">:</text:span> <text:span text:style-name="T18">AMD Ryzen 7 9700X or Intel Core i9-14900K (There the 9700x will have better performance and be more economic</text:span><text:span text:style-name="T19"> for that SPECIFIC scenario</text:span><text:span text:style-name="T18">)</text:span></text:p>
      <text:p text:style-name="P4"><text:span text:style-name="T51">CPU Heatsink:</text:span> <text:span text:style-name="T16">Noctua NH-D15 G2 LBC (if you use AMD) or Noctua NH-D15 G2 HBC (if you use Intel)</text:span></text:p>
      <text:p text:style-name="P37">Motherboard: </text:p>
      <text:p text:style-name="P5"><text:span text:style-name="T3">- </text:span><text:span text:style-name="T16">AMD: Any B650/X670 motherboard as long they have proper heatsink on the VRM! B650 are usually more economic, but some tend to not have a proper heatsink on the VRM. A MSI PRO B650M-A WIFI would be a good choice, while a ASRock B650M-H/M.2+ will provoke some occasional stutter because of the VRM.</text:span></text:p>
      <text:p text:style-name="P8">- <text:span text:style-name="T16">Intel: Any B660/B760/Z690/Z790 motherboard as long they have proper heatsink on the VRM! ASRock B760M Pro RS would be a good choice, while a Gigabyte B760M C will provoke some occasional stutter because of the VRM.</text:span></text:p>
      <text:p text:style-name="P8"><text:span text:style-name="T51">Ram:</text:span> <text:span text:style-name="T16">No need to have a high bandwidth ram here, what you need it's a ram</text:span><text:span text:style-name="T43"> with</text:span><text:span text:style-name="T16"> a low latency. A 6000 mhz with a CAS of 30 is ideal for this scenario. </text:span></text:p>
      <text:p text:style-name="P11"><text:span text:style-name="T3">- </text:span><text:span text:style-name="T20">AMD: </text:span><text:span text:style-name="T16">CMK32GX5M2B6000Z30 </text:span><text:span text:style-name="T20">is a good example of ideal ram. Since it natively have the EXPO set to these setting.</text:span></text:p>
      <text:p text:style-name="P11"><text:span text:style-name="T3">- </text:span><text:span text:style-name="T20">INTEL: </text:span><text:span text:style-name="T16">CMK32GX5M2B6000C30 </text:span><text:span text:style-name="T20">is a good example of ideal ram. Since it natively have the XMP set to these setting.</text:span></text:p>
      <text:p text:style-name="P8"><text:span text:style-name="T51">Storage:</text:span><text:span text:style-name="T50"> </text:span><text:span text:style-name="T16">Always use a SSD, no matter what the reason never emulate on a HDD unless you want to rage. However, no need to go to high SSD performance, you just need a drive that is reactive.</text:span></text:p>
      <text:p text:style-name="P12"><text:span text:style-name="T51">GPU:</text:span> <text:span text:style-name="T16">Any GPU, you can take the one that cost the less as long it's not older than 15 years and ideally low </text:span><text:span text:style-name="T17">power usage/</text:span><text:span text:style-name="T16">heat.</text:span></text:p>
      <text:p text:style-name="P12"><text:span text:style-name="T51">Case:</text:span><text:span text:style-name="T72"> </text:span><text:span text:style-name="T21">A</text:span><text:span text:style-name="T16"> airflow case. Corsair 4000D Airflow</text:span><text:span text:style-name="T17"> is a good example of proper case</text:span><text:span text:style-name="T16">. In that case scenario no need to go for a more expensive case since you don't have to fight </text:span><text:span text:style-name="T46">any </text:span><text:span text:style-name="T45">major</text:span><text:span text:style-name="T16"> heat from your GPU.</text:span></text:p>
      <text:p text:style-name="P12"><text:span text:style-name="T51">Power Supply:</text:span> <text:span text:style-name="T16">Always use a reliable PSU brand. Ideally Corsair, Seasonic, Be Quiet!. Avoid EVGA, Thermaltake, Gigabytes and Cooler Master since they have abnorma</text:span><text:span text:style-name="T47">l</text:span><text:span text:style-name="T16">ly high return rate.</text:span></text:p>
      <text:p text:style-name="P12"/>
      <text:p text:style-name="P40">Cut the fat version; A proper intel economic don't exist in THAT scenario.</text:p>
      <text:p text:style-name="P6"><text:span text:style-name="T51"><text:line-break/>CPU</text:span><text:span text:style-name="T52">:</text:span> <text:span text:style-name="T22">AMD Ryzen 7 </text:span><text:span text:style-name="T17">76</text:span><text:span text:style-name="T22">00X</text:span></text:p>
      <text:p text:style-name="P12"><text:span text:style-name="T51">CPU Heatsink:</text:span> <text:span text:style-name="T16">Thermalright Peerless Assassin 120 SE</text:span></text:p>
      <text:p text:style-name="P12"><text:span text:style-name="T51">Motherboard:</text:span> <text:span text:style-name="T23">MSI PRO B650M-A WIFI</text:span></text:p>
      <text:p text:style-name="P14"><text:span text:style-name="T52">Ram</text:span><text:span text:style-name="T4">: </text:span><text:span text:style-name="T16">PVV516G520C36K</text:span> </text:p>
      <text:p text:style-name="P15"><text:span text:style-name="T51">Storage:</text:span> <text:span text:style-name="T16">Patriot P300 1Tb</text:span></text:p>
      <text:p text:style-name="P15"><text:span text:style-name="T51">GPU:</text:span> <text:span text:style-name="T22">Any GPU, you can take the one that cost the less as long it's not older than 15 years and ideally low</text:span><text:span text:style-name="T16"> power usage/</text:span><text:span text:style-name="T22">heat.</text:span></text:p>
      <text:p text:style-name="P15"><text:span text:style-name="T51">Case:</text:span> <text:span text:style-name="T16">Thermaltake Versa H15</text:span></text:p>
      <text:p text:style-name="P15"><text:span text:style-name="T51">Power supply:</text:span> <text:span text:style-name="T16">Cor</text:span><text:span text:style-name="T24">s</text:span><text:span text:style-name="T16">air CX 550W or Seasonic S12III 500W</text:span></text:p>
      <text:p text:style-name="P15"/>
      <text:p text:style-name="P45"><text:span text:style-name="T60"/></text:p>
      <text:p text:style-name="P45"><text:soft-page-break/><text:span text:style-name="T60">VM Machine retro gaming!</text:span></text:p>
      <text:p text:style-name="P39">Optimal<text:span text:style-name="T4"> versio</text:span><text:span text:style-name="T6">n</text:span></text:p>
      <text:p text:style-name="P7"/>
      <text:p text:style-name="P17"><text:span text:style-name="T51">CPU:</text:span> <text:span text:style-name="T16">AMD Ryzen 7 7800X3D or </text:span><text:span text:style-name="T23">Intel Core i9-14900K</text:span><text:span text:style-name="T16"> (For VM, Intel have a net advantage not because of the performance, but for the compatibility</text:span><text:span text:style-name="T48"> features</text:span><text:span text:style-name="T16">. But it is also a lot more expensive, so ideally in that scenario I would go for the 7800X3D because of the price but if your budget is unlimited, the 14900K is the better choice here!)</text:span></text:p>
      <text:p text:style-name="P7"><text:span text:style-name="T51">CPU Heatsink:</text:span> <text:span text:style-name="T16">Noctua NH-D15 G2 LBC (if you use AMD) or Noctua NH-D15 G2 HBC (if you use Intel)</text:span></text:p>
      <text:p text:style-name="P7"><text:span text:style-name="T51">Motherboard:</text:span> </text:p>
      <text:p text:style-name="P7"><text:span text:style-name="T3">- </text:span><text:span text:style-name="T16">AMD: Any B650/X670 motherboard as long they have proper heatsink on the VRM! B650 are usually more economic, but some tend to not have a proper heatsink on the VRM. A MSI PRO B650M-A WIFI would be a good choice, while a ASRock B650M-H/M.2+ will provoke some occasional stutter because of the VRM.</text:span></text:p>
      <text:p text:style-name="P9">- <text:span text:style-name="T16">Intel: Any B660/B760/Z690/Z790 motherboard as long they have proper heatsink on the VRM! ASRock B760M Pro RS would be a good choice, while a Gigabyte B760M C will provoke some occasional stutter because of the VRM.</text:span></text:p>
      <text:p text:style-name="P18"><text:span text:style-name="T53">RAM:</text:span><text:span text:style-name="T6"> </text:span><text:span text:style-name="T25">Here aim fast density of treatment before aiming latency. Which mean</text:span><text:span text:style-name="T26"> in THAT particular scenario</text:span><text:span text:style-name="T25">, higher bandwidth</text:span><text:span text:style-name="T26"> is more important than having a low CAS latency. As much for AMD and Intel I would recommend this one </text:span><text:span text:style-name="T16">PVV532G640C32K</text:span><text:span text:style-name="T26">.</text:span></text:p>
      <text:p text:style-name="P10"><text:span text:style-name="T54">S</text:span><text:span text:style-name="T51">torage:</text:span> <text:span text:style-name="T16">Always use a SSD, no matter what the reason never </text:span><text:span text:style-name="T49">VM</text:span><text:span text:style-name="T16"> on a HDD unless you want to rage. However, no need to go to high SSD performance, you just need a drive that is reactive.</text:span></text:p>
      <text:p text:style-name="P19"><text:span text:style-name="T51">GPU:</text:span> <text:span text:style-name="T16">AMD Radeon 7600 or NVidia GeForce RTX 4060</text:span></text:p>
      <text:p text:style-name="P13"><text:span text:style-name="T51">Case:</text:span> <text:span text:style-name="T16">A airflow case</text:span><text:span text:style-name="T26"> with an intake fan on the front aiming at the videocard and an exhaust fan on the back next of the CPU</text:span><text:span text:style-name="T16">. Corsair 4000D Airflow</text:span><text:span text:style-name="T17"> </text:span><text:span text:style-name="T26">but add one 120 mm fan a Noctua S12A would be an awesome choice for the intake fan.</text:span></text:p>
      <text:p text:style-name="P19"><text:span text:style-name="T51">Power supply:</text:span> <text:span text:style-name="T22">Always use a reliable PSU brand.</text:span><text:span text:style-name="T16"> Ideally 650 watts to allow futur expension.</text:span><text:span text:style-name="T22"> Corsair, Seasonic, Be Quiet!</text:span><text:span text:style-name="T16"> are good reliable brand</text:span><text:span text:style-name="T22">. Avoid EVGA, Thermaltake, Gigabytes and Cooler Master since they have anormaly high return rate.</text:span></text:p>
      <text:p text:style-name="P19"/>
      <text:p text:style-name="P41">Cut the fat version</text:p>
      <text:p text:style-name="P46"/>
      <text:p text:style-name="P20"><text:span text:style-name="T55">CPU</text:span><text:span text:style-name="T52">:</text:span><text:span text:style-name="T2"> </text:span><text:span text:style-name="T16">AMD Ryzen 5 5600X3D</text:span><text:span text:style-name="T27"> or Intel i5-12400F</text:span></text:p>
      <text:p text:style-name="P20"><text:span text:style-name="T52">CPU Heatsink:</text:span><text:span text:style-name="T4"> </text:span><text:span text:style-name="T16">ID-COOLING SE-903-XT</text:span></text:p>
      <text:p text:style-name="P20"><text:span text:style-name="T52">Motherboard:</text:span><text:span text:style-name="T4"> </text:span><text:span text:style-name="T27">AMD: </text:span><text:span text:style-name="T16">ASRock B450M PRO4 R2.0</text:span><text:span text:style-name="T27"> Intel: </text:span><text:span text:style-name="T28">ASRock B760M Pro RS</text:span></text:p>
      <text:p text:style-name="P20"><text:span text:style-name="T52">Ram:</text:span><text:span text:style-name="T4"> </text:span><text:span text:style-name="T27">AMD: </text:span><text:span text:style-name="T16">PVS416G300C6K </text:span><text:span text:style-name="T27">Intel: </text:span><text:span text:style-name="T16">PSD516G4800K</text:span></text:p>
      <text:p text:style-name="P16"><text:span text:style-name="T51">Storage:</text:span> <text:span text:style-name="T16">Patriot P300 1Tb</text:span></text:p>
      <text:p text:style-name="P20"><text:span text:style-name="T56">GPU:</text:span><text:span text:style-name="T5"> </text:span><text:span text:style-name="T16">ASRock RX6500XT CLI 4G</text:span></text:p>
      <text:p text:style-name="P16"><text:span text:style-name="T51">Case:</text:span> <text:span text:style-name="T16">Thermaltake Versa H15</text:span></text:p>
      <text:p text:style-name="P16"><text:span text:style-name="T51">Power supply:</text:span> <text:span text:style-name="T16">Cor</text:span><text:span text:style-name="T24">s</text:span><text:span text:style-name="T16">air CX 550W or Seasonic S12III 500W</text:span></text:p>
      <text:p text:style-name="P16"/>
      <text:p text:style-name="P47"/>
      <text:p text:style-name="P47"/>
      <text:p text:style-name="P47"/>
      <text:p text:style-name="P47"/>
      <text:p text:style-name="P47"/>
      <text:p text:style-name="P47"/>
      <text:p text:style-name="P47"/>
      <text:p text:style-name="P36"><text:soft-page-break/>General usage</text:p>
      <text:p text:style-name="P42">90% modern gaming / 10% retro gaming</text:p>
      <text:p text:style-name="P21"/>
      <text:p text:style-name="P22"><text:span text:style-name="T55">CPU</text:span><text:span text:style-name="T52">:</text:span><text:span text:style-name="T2"> </text:span><text:span text:style-name="T16">AMD Ryzen </text:span><text:span text:style-name="T29">5</text:span><text:span text:style-name="T27"> 7600 or Intel i5-14400F</text:span></text:p>
      <text:p text:style-name="P22"><text:span text:style-name="T52">CPU Heatsink:</text:span><text:span text:style-name="T4"> </text:span><text:span text:style-name="T16">ID-COOLING SE-903-XT</text:span></text:p>
      <text:p text:style-name="P23"><text:span text:style-name="T52">Motherboard:</text:span><text:span text:style-name="T4"> </text:span><text:span text:style-name="T27">AMD: </text:span><text:span text:style-name="T16">ASRock B650M-H/M.2+</text:span><text:span text:style-name="T27"> Intel: </text:span><text:span text:style-name="T28">ASRock B760M-H/M.2</text:span></text:p>
      <text:p text:style-name="P24"><text:span text:style-name="T52">Ram:</text:span><text:span text:style-name="T4"> </text:span><text:span text:style-name="T27">AMD: </text:span><text:span text:style-name="T16">FLBD532G5200HC40CDC01 </text:span><text:span text:style-name="T27">Intel: </text:span><text:span text:style-name="T16">PSD532G4800K </text:span></text:p>
      <text:p text:style-name="P22"><text:span text:style-name="T56">Storage:</text:span><text:span text:style-name="T5"> </text:span><text:span text:style-name="T16">Kingston Fury Renegade 2 TB</text:span></text:p>
      <text:p text:style-name="P22"><text:span text:style-name="T56">GPU:</text:span><text:span text:style-name="T5"> </text:span><text:span text:style-name="T29">AMD: R</text:span><text:span text:style-name="T16">adeon RX 7800 </text:span><text:span text:style-name="T29">XT or NVidia: RTX 4070 Super</text:span></text:p>
      <text:p text:style-name="P22"><text:span text:style-name="T56">Case:</text:span><text:span text:style-name="T5"> </text:span><text:span text:style-name="T16">Fractal Design Pop Air</text:span></text:p>
      <text:p text:style-name="P24"><text:span text:style-name="T56">Power supply:</text:span><text:span text:style-name="T5"> </text:span><text:span text:style-name="T16">Corsair RM750e </text:span><text:span text:style-name="T17">or </text:span><text:span text:style-name="T16">SeaSonic FOCUS GX 750</text:span><text:span text:style-name="T17">W</text:span></text:p>
      <text:p text:style-name="P24"/>
      <text:p text:style-name="P43"><text:span text:style-name="T8">50</text:span>% modern gaming / <text:span text:style-name="T8">50</text:span>% retro gaming<text:span text:style-name="T8"> (Intel is no match in that category)</text:span></text:p>
      <text:p text:style-name="P48"/>
      <text:p text:style-name="P24"><text:span text:style-name="T55">CPU</text:span><text:span text:style-name="T52">:</text:span><text:span text:style-name="T2"> </text:span><text:span text:style-name="T16">AMD Ryzen </text:span><text:span text:style-name="T24">7 8700G</text:span></text:p>
      <text:p text:style-name="P24"><text:span text:style-name="T52">CPU Heatsink:</text:span><text:span text:style-name="T4"> </text:span><text:span text:style-name="T16">Cooler Master Hyper 212</text:span></text:p>
      <text:p text:style-name="P24"><text:span text:style-name="T52">Motherboard:</text:span><text:span text:style-name="T4"> </text:span><text:span text:style-name="T28">Gigabyte B650 EAGLE AX</text:span></text:p>
      <text:p text:style-name="P24"><text:span text:style-name="T52">Ram:</text:span><text:span text:style-name="T4"> </text:span><text:span text:style-name="T30">F5-7200J3445G16GX2-TZ5RK</text:span></text:p>
      <text:p text:style-name="P24"><text:span text:style-name="T56">Storage:</text:span><text:span text:style-name="T5"> </text:span><text:span text:style-name="T16">Kingston Fury Renegade 2 TB</text:span></text:p>
      <text:p text:style-name="P24"><text:span text:style-name="T56">GPU:</text:span><text:span text:style-name="T5"> </text:span><text:span text:style-name="T31">None (since the 8700G is a APU)</text:span></text:p>
      <text:p text:style-name="P24"><text:span text:style-name="T56">Case:</text:span><text:span text:style-name="T5"> </text:span><text:span text:style-name="T16">Corsair 4000D Airflow</text:span></text:p>
      <text:p text:style-name="P25"><text:span text:style-name="T51">Case fan:</text:span> <text:span text:style-name="T16">Noctua S12A (for the intake to put on the front aligned with the CPU)</text:span></text:p>
      <text:p text:style-name="P24"><text:span text:style-name="T56">Power supply:</text:span><text:span text:style-name="T5"> </text:span><text:span text:style-name="T32">B</text:span><text:span text:style-name="T16">e quiet! Pure Power 11 400W </text:span></text:p>
      <text:p text:style-name="P24"/>
      <text:p text:style-name="P44"><text:span text:style-name="T9">V</text:span>ideo editing and/or capture<text:span text:style-name="T9"> (for PC retro gaming capture purpose)</text:span></text:p>
      <text:p text:style-name="P3"/>
      <text:p text:style-name="P26"><text:span text:style-name="T55">CPU</text:span><text:span text:style-name="T52">:</text:span><text:span text:style-name="T2"> </text:span><text:span text:style-name="T16">AMD</text:span><text:span text:style-name="T31">:</text:span><text:span text:style-name="T16"> Ryzen 9 9950X</text:span><text:span text:style-name="T31"> (use the last Windows version for max performance) Intel: </text:span><text:span text:style-name="T33">Core</text:span><text:span text:style-name="T31"> </text:span><text:span text:style-name="T16">i9-14900K</text:span></text:p>
      <text:p text:style-name="P26"><text:span text:style-name="T52">CPU Heatsink:</text:span><text:span text:style-name="T4"> </text:span><text:span text:style-name="T16">ID-COOLING FROZN A720 </text:span></text:p>
      <text:p text:style-name="P26"><text:span text:style-name="T52">Motherboard:</text:span><text:span text:style-name="T4"> </text:span><text:span text:style-name="T33">AMD: </text:span><text:span text:style-name="T28">MSI MAG X670E TOMAHAWK WIF</text:span><text:span text:style-name="T35">I</text:span><text:span text:style-name="T34"> Intel: MAG Z790 TOMAHAWK WIFI</text:span></text:p>
      <text:p text:style-name="P26"><text:span text:style-name="T52">Ram:</text:span><text:span text:style-name="T4"> </text:span><text:span text:style-name="T30">F5-6400J3239G32GX2-TZ5RK</text:span></text:p>
      <text:p text:style-name="P27"><text:span text:style-name="T57">Speed SSD:</text:span><text:span text:style-name="T10"> </text:span><text:span text:style-name="T16">Crucial T705 W/Heatsink 1 TB</text:span></text:p>
      <text:p text:style-name="P26"><text:span text:style-name="T56">Storage</text:span><text:span text:style-name="T57"> SSD</text:span><text:span text:style-name="T56">:</text:span><text:span text:style-name="T5"> </text:span><text:span text:style-name="T16">TEAMGROUP MP44 8 TB</text:span></text:p>
      <text:p text:style-name="P26"><text:span text:style-name="T56">GPU:</text:span><text:span text:style-name="T5"> </text:span><text:span text:style-name="T36">RTX 4080 Super</text:span></text:p>
      <text:p text:style-name="P26"><text:span text:style-name="T56">Case:</text:span><text:span text:style-name="T5"> </text:span><text:span text:style-name="T16">Fractal Design Torrent</text:span></text:p>
      <text:p text:style-name="P25"><text:span text:style-name="T51">Case fan:</text:span> <text:span text:style-name="T16">Noctua </text:span><text:span text:style-name="T36">A14</text:span><text:span text:style-name="T16"> (for the </text:span><text:span text:style-name="T36">exhaust</text:span><text:span text:style-name="T16"> to put </text:span><text:span text:style-name="T36">i</text:span><text:span text:style-name="T16">n the </text:span><text:span text:style-name="T36">back</text:span><text:span text:style-name="T16"> aligned with the CPU)</text:span></text:p>
      <text:p text:style-name="P26"><text:span text:style-name="T56">Power supply:</text:span><text:span text:style-name="T5"> </text:span><text:span text:style-name="T33">AMD: </text:span><text:span text:style-name="T16">Corsair RM850e</text:span><text:span text:style-name="T33"> Intel: B</text:span><text:span text:style-name="T16">e quiet! Pure Power 12 M 1000 W</text:span></text:p>
      <text:p text:style-name="P26"/>
      <text:p text:style-name="P50"/>
      <text:p text:style-name="P50"/>
      <text:p text:style-name="P50"/>
      <text:p text:style-name="P50"/>
      <text:p text:style-name="P50"/>
      <text:p text:style-name="P50"/>
      <text:p text:style-name="P50"/>
      <text:p text:style-name="P50"/>
      <text:p text:style-name="P50"/>
      <text:p text:style-name="P63"><text:soft-page-break/>Now, let's explore the third point, the hardware you keep! Let's take by example, if you have a monitor that goes up to 75 hz in 1080p then it means that if you opted for a good GPU it might be overkill, so you should reduce your GPU which will make you economize for the same amount of performance since your monitor won't be able to fully perform<text:span text:style-name="T124"> at the level of your GPU</text:span>. And also if you reduce your GPU you <text:span text:style-name="T125">will normal get</text:span> better temps.</text:p>
      <text:p text:style-name="P63"/>
      <text:p text:style-name="P63">If you already have a top notch PSU from a previous <text:span text:style-name="T126">build </text:span>you might get tempted to keep for your build. Which, I recommend to do, but be sure that your PSU output is enough versus your build. So if your build is made to have a 650 watts at full intensity, it means that you should have at minimum a 850 watts PSU for the handle of bad ripple that happen much more often than what a lot might think.</text:p>
      <text:p text:style-name="P63"/>
      <text:p text:style-name="P63">Your previous storage and hard drive, if you keep them, be sure to not use them as C drive. Since they have been use their lifespan might be more advanced that what you think. And the "health" check in Windows is not a reliable way to know if your SSD/HDD is about to die or not. Always have a NEW drive for the C. However, for secondary drive it's ok yes, I encourage you to keep them.</text:p>
      <text:p text:style-name="P63"/>
      <text:p text:style-name="P63">You got ram from a previous<text:span text:style-name="T127"> build</text:span>, should you keep it? NO! Rams degrade must faster than your SSD/HDD. So even if you do a RAM test that is ok, keep in mind that it's in constant use and its lifespan is probably near the end when you'll "excavate" your previous build!</text:p>
      <text:p text:style-name="P63"/>
      <text:p text:style-name="P64">What about the CPU Heatsink? That's a touchy subject. I tend to say that yes that's a good idea to keep your old one, but keep in mind that a fan have its limit, so you might be want<text:span text:style-name="T11">ing</text:span> to change the CPU fan on your heatsink, which at the end, it's not that much economic if compared to buying a new one.</text:p>
      <text:p text:style-name="P64"/>
      <text:p text:style-name="P64">The old <text:span text:style-name="T11">computer </text:span>case can I keep it? Normally<text:span text:style-name="T12">,</text:span> yes, be sure to watch that it have the hole<text:span text:style-name="T12">s</text:span> to handle <text:span text:style-name="T76">the </text:span>motherboard format spacer<text:span text:style-name="T76"> that you have chosen</text:span>. By example, some micro atx case do<text:span text:style-name="T12">es</text:span>n't have the hole<text:span text:style-name="T12">s</text:span> for the ATX motherboard. But usually an ATX case do<text:span text:style-name="T12">es</text:span> have a micro atx format spacer.</text:p>
      <text:p text:style-name="P28"/>
      <text:p text:style-name="P61">So that's it! I hope this guide ha<text:span text:style-name="T12">s</text:span> helped you to make a proper choice to build your retro gaming PC of your dream!</text:p>
      <text:p text:style-name="P61"/>
      <text:p text:style-name="P61">Thanks,</text:p>
      <text:p text:style-name="P61">Napostriouf Sar</text:p>
      <text:p text:style-name="P62">Nap'n'Retrogaming</text:p>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61"/>
      <text:p text:style-name="P52"><text:soft-page-break/><text:span text:style-name="T69">F.A.Q.</text:span><text:line-break/><text:span text:style-name="T70">(Or might potentially be asked!</text:span><text:span text:style-name="T71">)</text:span></text:p>
      <text:p text:style-name="P58"/>
      <text:p text:style-name="P53"><text:span text:style-name="T62">Question:</text:span><text:span text:style-name="T85"> </text:span><text:span text:style-name="T101">Why did you ma</text:span><text:span text:style-name="T102">k</text:span><text:span text:style-name="T101">e this </text:span><text:span text:style-name="T104">guide</text:span><text:span text:style-name="T101">?</text:span></text:p>
      <text:p text:style-name="P54"><text:span text:style-name="T61">Answer:</text:span><text:span text:style-name="T84"> </text:span><text:span text:style-name="T105">Because I got often asked what PC part should be optimal for retro gaming like I do on Nap'n'Retrogaming channel. And also because a lot of people sadly fall for some of the big tech YouTubers trap who shamelessly trick and dictate these people that they should buy a lesser CPU and focus on GPU for gaming without making any nuance on how their charts works. Which have </text:span><text:span text:style-name="T102">a </text:span><text:span text:style-name="T105">very negative </text:span><text:span text:style-name="T102">(to not say insanely negative) </text:span><text:span text:style-name="T105">impact on </text:span><text:span text:style-name="T102">the </text:span><text:span text:style-name="T105">budget of people in the long term that good be easily avoided by getting proper recommendation. Keep in mind a good CPU is usually in the "game" for about 7 years. While a good GPU is usually in the "game" for about 1 to 2 years depending what you do with. And a GPU cost much much more than a CPU. Which means if you buy a lesser CPU that will be in the "game" for about 3 years because you put all of your budget on the GPU, well you end up paying more for a shorter time without any getting any benefit from this. And worst, you'll have less performance on what you do which in this case is PC retro gaming.</text:span></text:p>
      <text:p text:style-name="P54"><text:span text:style-name="T86"/></text:p>
      <text:p text:style-name="P65"><text:span text:style-name="T63">Question:</text:span><text:span text:style-name="T86"> </text:span><text:span text:style-name="T105">You seem angry about some big tech YouTubers, do you have any recommendation to who I should follow?</text:span><text:span text:style-name="T86"><text:line-break/></text:span><text:span text:style-name="T63">Answer:</text:span><text:span text:style-name="T86"> </text:span><text:span text:style-name="T105">Well here it depends what interest you. Personally to keep myself up-to-date </text:span><text:span text:style-name="T106">with the modern and old tech in the modern days </text:span><text:span text:style-name="T105">the YouTube</text:span><text:span text:style-name="T106">rs</text:span><text:span text:style-name="T105"> I prefer are </text:span><text:span text:style-name="T106">@</text:span><text:span text:style-name="T108">AncientGameplays</text:span><text:span text:style-name="T107">, @KitGuruTech, @DawidDoesTechStuff and @RandomGaminginHD. I don't necessarily agree with everything they say, however in my opinion</text:span><text:span text:style-name="T103">,</text:span><text:span text:style-name="T107"> they are the kings at nuance and they are always open to explore farther than simply going with the norm, which is why their video</text:span><text:span text:style-name="T103">s</text:span><text:span text:style-name="T107"> are good for learning </text:span><text:span text:style-name="T103">the </text:span><text:span text:style-name="T107">intricacies in things and developing skills. Right now</text:span><text:span text:style-name="T103">,</text:span><text:span text:style-name="T107"> none of them are big tech YouTubers, </text:span><text:span text:style-name="T109">since they have no convergence together</text:span><text:span text:style-name="T103"> to get promoted as crossover</text:span><text:span text:style-name="T109">. Which I think it's a good </text:span><text:span text:style-name="T103">thing as they </text:span><text:span text:style-name="T117">keep their</text:span><text:span text:style-name="T103"> unique</text:span><text:span text:style-name="T117">ness</text:span><text:span text:style-name="T103"> </text:span><text:span text:style-name="T117">of</text:span><text:span text:style-name="T103"> their </text:span><text:span text:style-name="T117">own </text:span><text:span text:style-name="T103">kind! Well,</text:span><text:span text:style-name="T109"> as long they can financially continue with their passion.</text:span></text:p>
      <text:p text:style-name="P65"><text:span text:style-name="T88"/></text:p>
      <text:p text:style-name="P68"><text:span text:style-name="T64">Question:</text:span><text:span text:style-name="T87"> </text:span><text:span text:style-name="T108">Is it any YouTubers that I should avoid?</text:span></text:p>
      <text:p text:style-name="P66"><text:span text:style-name="T65">Answer:</text:span><text:span text:style-name="T88"> </text:span><text:span text:style-name="T107">Short answer no! Despite my </text:span><text:span text:style-name="T109">extremely</text:span><text:span text:style-name="T110"> </text:span><text:span text:style-name="T107">poor opinion of big tech YouTubers such @GamersNexus, </text:span><text:span text:style-name="T108">@Jayztwocents</text:span><text:span text:style-name="T107">, @TheVerge, @LinusTechTips</text:span><text:span text:style-name="T110">, @mkbhd</text:span><text:span text:style-name="T109">, @Bitwit</text:span><text:span text:style-name="T107"> and @Hardwareunboxed</text:span><text:span text:style-name="T110">, they still great entertainers who are good a</text:span><text:span text:style-name="T109">t</text:span><text:span text:style-name="T110"> promoting </text:span><text:span text:style-name="T109">modern tech</text:span><text:span text:style-name="T110">. </text:span><text:span text:style-name="T109">Which means they have their use</text:span><text:span text:style-name="T103">s</text:span><text:span text:style-name="T109">, since their presence makes the industry economically viable</text:span><text:span text:style-name="T103">,</text:span><text:span text:style-name="T109"> which helps to create pluralize category of products. That being good at promoting modern tech, it also means that their opinion goes where their pocket</text:span><text:span text:style-name="T103">s</text:span><text:span text:style-name="T109"> are. And despite they all claim to be INDEPENDENT network, they all converge in the same direction aka they created indirectly a network of big tech YouTubers</text:span><text:span text:style-name="T103"> with constant crossover</text:span><text:span text:style-name="T109">. When one say</text:span><text:span text:style-name="T103">s</text:span><text:span text:style-name="T109"> something nobody ever tr</text:span><text:span text:style-name="T103">ies</text:span><text:span text:style-name="T109"> to challenge the others, because challenging is not good for advertising. Which is why the narrative always follow they same pattern which is sad, because a ton of people fall in the trap and they end-up paying for things they wouldn't even want because they see fake unanimous opinion as factual, which YouTubers with nuances prove them wrong.</text:span></text:p>
      <text:p text:style-name="P66"><text:span text:style-name="T89"/></text:p>
      <text:p text:style-name="P69"><text:span text:style-name="T66">Q</text:span><text:span text:style-name="T64">uestion:</text:span><text:span text:style-name="T87"> </text:span><text:span text:style-name="T108">In the budget section of this guide, I was expecting number</text:span><text:span text:style-name="T118">s</text:span><text:span text:style-name="T108">, but I only got comparison</text:span><text:span text:style-name="T103">s</text:span><text:span text:style-name="T108"> and recommendation</text:span><text:span text:style-name="T103">s</text:span><text:span text:style-name="T108">. Did I miss something?</text:span></text:p>
      <text:p text:style-name="P69"><text:span text:style-name="T64">Answer:</text:span><text:span text:style-name="T87"> </text:span><text:span text:style-name="T108">The reason why I don't use number</text:span><text:span text:style-name="T119">s</text:span><text:span text:style-name="T108">, it's because internet is international, so not everywhere price</text:span><text:span text:style-name="T103">s</text:span><text:span text:style-name="T108"> are the same. Instead</text:span><text:span text:style-name="T103">,</text:span><text:span text:style-name="T108"> I decided to focus on what type of hardware you need versus the approach. </text:span><text:soft-page-break/><text:span text:style-name="T108">So like this, when you</text:span><text:span text:style-name="T103"> will</text:span><text:span text:style-name="T108"> search </text:span><text:span text:style-name="T103">the inventory of </text:span><text:span text:style-name="T108">your local store, you'll be able to figure out what to prepare as budget versus what YOU wan</text:span><text:span text:style-name="T103">t</text:span><text:span text:style-name="T108"> and/or need.</text:span></text:p>
      <text:p text:style-name="P69"><text:span text:style-name="T87"/></text:p>
      <text:p text:style-name="P69"><text:span text:style-name="T64">Question:</text:span><text:span text:style-name="T93"> </text:span><text:span text:style-name="T108">This guide is from August 2024. Will you make another one in the future?</text:span></text:p>
      <text:p text:style-name="P69"><text:span text:style-name="T64">Answer:</text:span><text:span text:style-name="T87"> </text:span><text:span text:style-name="T108">Maybe! It will depend how things will go and if novelty make</text:span><text:span text:style-name="T111">s</text:span><text:span text:style-name="T108"> it worth to </text:span><text:span text:style-name="T111">talk </text:span><text:span text:style-name="T108">about in a new document! But if I don't, you can indeed transpose almost everything in this guide for piece</text:span><text:span text:style-name="T111">s</text:span><text:span text:style-name="T108"> that currently don't exist. I mean, the logistic about how to cho</text:span><text:span text:style-name="T111">o</text:span><text:span text:style-name="T108">se hardware will normally stay essentially the same! At least for the new few years, maybe</text:span><text:span text:style-name="T111"> after</text:span><text:span text:style-name="T108"> it'll change</text:span><text:span text:style-name="T111">.</text:span><text:span text:style-name="T108"> </text:span><text:span text:style-name="T120">A</text:span><text:span text:style-name="T108">nd </text:span><text:span text:style-name="T111">if </text:span><text:span text:style-name="T108">it change</text:span><text:span text:style-name="T111">s</text:span><text:span text:style-name="T108">, well I might indeed have to do another guide!</text:span></text:p>
      <text:p text:style-name="P69"><text:span text:style-name="T87"/></text:p>
      <text:p text:style-name="P69"><text:span text:style-name="T64">Question:</text:span><text:span text:style-name="T87"> </text:span><text:span text:style-name="T108">I do video editing and streaming all the time. I don't need a such powerful PC! Why are</text:span><text:span text:style-name="T112"> you</text:span><text:span text:style-name="T108"> recommending a top notch PC in that section?</text:span></text:p>
      <text:p text:style-name="P67"><text:span text:style-name="T67">Answer:</text:span><text:span text:style-name="T90"> </text:span><text:span text:style-name="T113">The idea there it's to explain what OPTIMIZE the approach. Obviously, what is optimal can (and probably should if you don't </text:span><text:span text:style-name="T112">have an </text:span><text:span text:style-name="T113">unlimited budget) be reduced and still have great performance. In the video editing particular case, the idea of the example is to show that you got major advantage</text:span><text:span text:style-name="T112">s</text:span><text:span text:style-name="T113"> if you got a good GPU and CPU especially when will come the time for encoding LONG video. Obviously</text:span><text:span text:style-name="T112">,</text:span><text:span text:style-name="T113"> if you do 5 minutes</text:span><text:span text:style-name="T112"> videos</text:span><text:span text:style-name="T113">, then in my opinion you shouldn't consider your PC as a video editing PC. You</text:span><text:span text:style-name="T121"> should</text:span><text:span text:style-name="T113"> go more on the general usage </text:span><text:span text:style-name="T121">approach</text:span><text:span text:style-name="T113"> but with a</text:span><text:span text:style-name="T112">n</text:span><text:span text:style-name="T113"> </text:span><text:span text:style-name="T103">NV</text:span><text:span text:style-name="T113">idia card instead of AMD (because of some absent feature</text:span><text:span text:style-name="T103">s</text:span><text:span text:style-name="T113"> for that purpose in AMD cards)</text:span><text:span text:style-name="T112">.</text:span></text:p>
      <text:p text:style-name="P67"><text:span text:style-name="T91"/></text:p>
      <text:p text:style-name="P70"><text:span text:style-name="T64">Question: </text:span><text:span text:style-name="T108">Why are you constantly writing NVidia instead of NVIDIA like the official guidelines states it should be named?</text:span></text:p>
      <text:p text:style-name="P70"><text:span text:style-name="T64">Answer:</text:span><text:span text:style-name="T87"> </text:span><text:span text:style-name="T108">Because back in the days, NVidia were branding their name with the "NV" and they were putting it everywhere</text:span><text:span text:style-name="T114"> they could</text:span><text:span text:style-name="T108">.</text:span><text:span text:style-name="T114"> Even in words where the NV didn't fit!</text:span><text:span text:style-name="T108"> Just take a look in 1996's web archive to see what I'm talking about. And since, Nap'n'Retrogaming channel is about retrospective, well, I use the vintage naming scheme to remind its history. So yes, it's accurate to say NVidia, whatever NV</text:span><text:span text:style-name="T114">idia</text:span><text:span text:style-name="T108"> tr</text:span><text:span text:style-name="T114">ies</text:span><text:span text:style-name="T108"> to dictate you to say. To me NVidia will always be NVidia.</text:span></text:p>
      <text:p text:style-name="P70"><text:span text:style-name="T87"/></text:p>
      <text:p text:style-name="P71"><text:span text:style-name="T64">Question:</text:span><text:span text:style-name="T87"> </text:span><text:span text:style-name="T108">Any music recommendation while reading this guide?</text:span></text:p>
      <text:p text:style-name="P72"><text:span text:style-name="T64">Answer:</text:span><text:span text:style-name="T87"> </text:span><text:span text:style-name="T115">Sons of Butcher, here's</text:span><text:span text:style-name="T116"> a </text:span><text:span text:style-name="T115">playlist</text:span><text:span text:style-name="T116"> I've made</text:span><text:span text:style-name="T115"> with songs from their official channel:</text:span><text:span text:style-name="T92"> </text:span><text:a xlink:type="simple" xlink:href="https://music.youtube.com/playlist?list=PLswCD6pRuS3he39UjeQAlCHzRvdj9Me03&amp;si=_k2_ZvXjcZhEQpJB" text:style-name="Internet_20_link" text:visited-style-name="Visited_20_Internet_20_Link">https://music.youtube.com/playlist?list=PLswCD6pRuS3he39UjeQAlCHzRvdj9Me03&amp;si=_k2_ZvXjcZhEQpJB</text:a><text:span text:style-name="T92"><text:line-break/></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CA"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CA"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08-25T21:32:57.226000000</meta:creation-date>
    <dc:date>2024-08-27T01:30:21.691000000</dc:date>
    <meta:editing-duration>PT2H11M31S</meta:editing-duration>
    <meta:editing-cycles>57</meta:editing-cycles>
    <meta:generator>LibreOffice/24.2.2.2$Windows_X86_64 LibreOffice_project/d56cc158d8a96260b836f100ef4b4ef25d6f1a01</meta:generator>
    <meta:document-statistic meta:table-count="0" meta:image-count="0" meta:object-count="0" meta:page-count="8" meta:paragraph-count="112" meta:word-count="3211" meta:character-count="18012" meta:non-whitespace-character-count="14896"/>
  </office:meta>
</office:document-meta>
</file>